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Redelaan 2 2725GT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1-08-2026 een besluit verzonden op de aanvraag met zaaknummer 2026-099236 voor het plaatsen van een dakkapel op het voordakvlak van de woning op locatie Redelaan 2 2725GT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60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9236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DC.title">Kennisgeving besluit Omgevingsvergunning voor het plaatsen van een dakkapel op het voordakvlak van de woning, Redelaan 2 2725GT Zoeter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3</meta:user-defined>
    <meta:user-defined meta:name="OVERHEIDop.GmbID/DC.identifier">gmb-2026-386013</meta:user-defined>
    <meta:user-defined meta:name="OVERHEIDop.versieInformatie"/>
  </office:meta>
</office:document-meta>
</file>