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tandplaats - kip en aanverwante 08-10-2026 / 07-10-2027 (Verkoopdagen/tijden) - Alseidenstraat,  Homerusplein, bij de PLUS-super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4507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14 juli 2026</text:p>
            <text:p text:style-name="common-al">
            <text:span text:style-name="nadrukvet">Omschrijving:</text:span> kip en aanverwante 08-10-2026 / 07-10-2027 (Verkoopdagen/tijden)</text:p>
            <text:p text:style-name="common-al">
            <text:span text:style-name="nadrukvet">Locatie:</text:span> Alseidenstraat,  Homerusplein, bij de PLUS-supermarkt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11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0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verlenen - aanvraag standplaats - kip en aanverwante 08-10-2026 / 07-10-2027 (Verkoopdagen/tijden) - Alseidenstraat,  Homerusplein, bij de PLUS-supermark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0</meta:user-defined>
    <meta:user-defined meta:name="OVERHEIDop.GmbID/DC.identifier">gmb-2026-386010</meta:user-defined>
    <meta:user-defined meta:name="OVERHEIDop.versieInformatie"/>
  </office:meta>
</office:document-meta>
</file>