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omgevingsvergunning: Kampsingel 2, 6901JE Zevenaar het wijzigen van de gevelreclame en het vervangen van de technische installati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1 augustus 2026 besloten om de beslistermijn voor de aanvraag met zaaknummer Z2026-00001744 voor een omgevingsvergunning aan de Kampsingel 2, 6901JE Zevenaar te verlengen voor een periode van maximaal 6 weken. De aanvraag betreft de volgende activiteiten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Bouwactiviteit (omgevingsplan)</text:p>
              </text:list-item>
              <text:list-item text:style-override="id1-3-2-1-1-2-3">
                <text:number>•</text:number>
                <text:p text:style-name="al">koelinstallatie met kooldioxide, koolwaterstoffen of ammoniak</text:p>
              </text:list-item>
              <text:list-item text:style-override="id1-3-2-1-1-2-4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 Voor meer informatie over de procedure en voor het inzien van de aanvraag en de bijbehorende stukken kunt u contact opnemen met vergunningen@zevenaar.nl of telefoonnummer (0316) 595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8600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ActiviteitOmgevingsvergunning/OVERHEIDop.activiteit">reclame</meta:user-defined>
    <meta:user-defined meta:name="OVERHEIDop.referentienummer">Rx.Mission zaak Z2026-00001744</meta:user-defined>
    <dc:language>nl</dc:language>
    <meta:user-defined meta:name="OVERHEIDop.locatietype/OVERHEIDop.gebiedsmarkering">Vlak</meta:user-defined>
    <meta:user-defined meta:name="DC.title">Kennisgeving verlenging beslistermijn omgevingsvergunning: Kampsingel 2, 6901JE Zevenaar het wijzigen van de gevelreclame en het vervangen van de technische installatie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09</meta:user-defined>
    <meta:user-defined meta:name="OVERHEIDop.GmbID/DC.identifier">gmb-2026-386009</meta:user-defined>
    <meta:user-defined meta:name="OVERHEIDop.versieInformatie"/>
  </office:meta>
</office:document-meta>
</file>