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transformeren en vergroten van het pand tbv 5 appartementen op het perceel Noordewierweg 231 A, 3812 D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transformeren en vergroten van het pand tbv 5 appartementen en een maatschappelijke functie op het perceel Noordewierweg 231 A, 3812 DH Amersfoort</text:span>
          </text:p>
            <text:p text:style-name="common-al">De Gemeente Amersfoort heeft op 03-08-2026 een aanvraag voor een omgevingsvergunning ontvangen voor het transformeren en vergroten van het pand tbv 5 appartementen en een maatschappelijke functie op het perceel Noordewierweg 231 A, 3812 DH Amersfoort, met kenmerk CLZ-0003925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1-02-2027 een besluit. Voordat het besluit wordt gepubliceerd zal de gemeente eerst een ontwerpbesluit publiceren wat gedurende 6 weken ter inzage ligt voor zienswijzen. Als de vergunning wordt verleend, publiceert de gemeente een nieuw berich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60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52</meta:user-defined>
    <dc:language>nl</dc:language>
    <meta:user-defined meta:name="OVERHEIDop.locatietype/OVERHEIDop.gebiedsmarkering">Punt</meta:user-defined>
    <meta:user-defined meta:name="DC.title">Ontvangen aanvraag omgevingsvergunning voor het transformeren en vergroten van het pand tbv 5 appartementen op het perceel Noordewierweg 231 A, 3812 DH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07</meta:user-defined>
    <meta:user-defined meta:name="OVERHEIDop.GmbID/DC.identifier">gmb-2026-386007</meta:user-defined>
    <meta:user-defined meta:name="OVERHEIDop.versieInformatie"/>
  </office:meta>
</office:document-meta>
</file>