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office:automatic-styles>
  <office:body>
    <office:text>
      <text:p text:style-name="new_page_staatscourant"/>
      <text:p text:style-name="single-kop-titel">Inspraakmogelijkheid openbaar onderzoek: Electrabel elektriciteitscentrale Knippegroen, Knippegroen 3 in Sint-Kruis-Wink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Waarom deze publicatie?</text:span>
            </text:span>
          </text:p>
            <text:p text:style-name="common-al">Als gevolg van internationale verplichtingen moeten landen onderling samenwerken om mens en milieu te beschermen. Deze internationale verplichtingen zijn vastgelegd in de Verdragen van Helsinki (1992) en Espoo (1991). Eén van de verschillen tussen deze verdagen is dat het Verdrag van Helsinki van toepassing is voor inrichtingen binnen 15 km van de landsgrens terwijl voor het Verdrag van Espoo de grens geldt van 5 km vanaf de grensovergang. </text:p>
            <text:p text:style-name="common-al"/>
            <text:p text:style-name="common-al">
            <text:span text:style-name="nadrukvet">
              <text:span text:style-name="nadrukondlijn">Er is een aanvraag omgevingsvergunning</text:span>
            </text:span>
          </text:p>
            <text:p text:style-name="common-al">Bij de provincie Oost-Vlaanderen is een aanvraag voor een omgevingsvergunning ingediend. De aanvraag heeft de volgende kenmerken:</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Omgevingsloket-nummer</text:p>
                  </table:table-cell>
                  <table:table-cell table:style-name="entry" table:number-rows-spanned="1" table:number-columns-spanned="1">
                    <text:p text:style-name="table_al">OMV_2026045941</text:p>
                  </table:table-cell>
                </table:table-row>
                <table:table-row table:style-name="row">
                  <table:table-cell table:style-name="entry" table:number-rows-spanned="1" table:number-columns-spanned="1">
                    <text:p text:style-name="table_al">Gegevens aanvrager </text:p>
                  </table:table-cell>
                  <table:table-cell table:style-name="entry" table:number-rows-spanned="1" table:number-columns-spanned="1">
                    <text:p text:style-name="table_al">Electrabel NV </text:p>
                    <text:p text:style-name="table_al">Knippegroen 3</text:p>
                    <text:p text:style-name="table_al">9042 Sint-Kruis-Winkel</text:p>
                  </table:table-cell>
                </table:table-row>
                <table:table-row table:style-name="row">
                  <table:table-cell table:style-name="entry" table:number-rows-spanned="1" table:number-columns-spanned="1">
                    <text:p text:style-name="table_al">Locatie van het project</text:p>
                  </table:table-cell>
                  <table:table-cell table:style-name="entry" table:number-rows-spanned="1" table:number-columns-spanned="1">
                    <text:p text:style-name="table_al">Knippegroen 3</text:p>
                    <text:p text:style-name="table_al">9042 Sint-Kruis-Winkel</text:p>
                  </table:table-cell>
                </table:table-row>
                <table:table-row table:style-name="row">
                  <table:table-cell table:style-name="entry" table:number-rows-spanned="1" table:number-columns-spanned="1">
                    <text:p text:style-name="table_al">Onderwerp verzoek</text:p>
                  </table:table-cell>
                  <table:table-cell table:style-name="entry" table:number-rows-spanned="1" table:number-columns-spanned="1">
                    <text:p text:style-name="table_al">Het verder exploiteren en veranderen van een elektriciteitscentrale (IIOA)</text:p>
                  </table:table-cell>
                </table:table-row>
              </table:table>
              <text:p text:style-name="table_bottom"/>
            </text:section>
            <text:p text:style-name="common-al">
            <text:span text:style-name="nadrukvet">
              <text:span text:style-name="nadrukondlijn"/>
            </text:span>
          </text:p>
            <text:p text:style-name="common-al">
            <text:span text:style-name="nadrukvet">
              <text:span text:style-name="nadrukondlijn">Wilt u de aanvraag bekijken? </text:span>
            </text:span>
          </text:p>
            <text:p text:style-name="common-al">Dat kan. In de periode van <text:span text:style-name="nadrukvet">11 augustus 2026 tot en met 9 september 2026 </text:span>ligt de aanvraag ter inzage. U kunt de aanvraag en de onderliggende stukken bekijken via <text:a xlink:href="https://omgevingsloketinzage.omgeving.vlaanderen.be/" xlink:type="simple">https://omgevingsloketinzage.omgeving.vlaanderen.be/</text:a>. Om toegang te krijgen, gebruikt u het nummer van het omgevingsloket. Dit nummer is: 2026045941.</text:p>
            <text:p text:style-name="common-al">Als u de aanvraag niet digitaal wilt inzien, is er een tweede manier. U kunt namelijk een afspraak maken bij:  Balie Bouwen</text:p>
            <text:p text:style-name="common-al">Woodrow Wilsonplein 1</text:p>
            <text:p text:style-name="common-al">9000 Gent</text:p>
            <text:p text:style-name="common-al">België</text:p>
            <text:p text:style-name="common-al">Een afspraak maakt u via <text:a xlink:href="mailto:bouwen@stad.gent" xlink:type="simple">bouwen@stad.gent</text:a> of telefoonnummer +32 (0)9 266 79 50. </text:p>
            <text:p text:style-name="common-al"/>
            <text:p text:style-name="common-al">
            <text:span text:style-name="nadrukvet">
              <text:span text:style-name="nadrukondlijn">Informatievergadering</text:span>
            </text:span>
          </text:p>
            <text:p text:style-name="common-al">De informatievergadering gaat digitaal door op <text:span text:style-name="nadrukvet">19 augustus 2026 om 19:00 uur</text:span>. Ga naar <text:a xlink:href="https://stad.gent/infovergadering-vergunningsaanvraag" xlink:type="simple">https://stad.gent/infovergadering-vergunningsaanvraag</text:a> om deze vergadering te volgen of voor meer informatie.</text:p>
            <text:p text:style-name="common-al"/>
            <text:p text:style-name="common-al">
            <text:span text:style-name="nadrukvet">
              <text:span text:style-name="nadrukondlijn">Wilt u bezwaar indienen?</text:span>
            </text:span>
          </text:p>
            <text:p text:style-name="common-al">U kunt bezwaar indienen <text:span text:style-name="nadrukvet">tot en met 9 september 2026</text:span>. De indiening van het bezwaar kan op twee manieren.</text:p>
            <text:p text:style-name="common-al">De eerste manier is door het afgeven van een schriftelijk bezwaarschrift bij:</text:p>
            <text:p text:style-name="common-al">Balie Bouwen</text:p>
            <text:p text:style-name="common-al">Woodrow Wilsonplein 1</text:p>
            <text:p text:style-name="common-al">9000 Gent</text:p>
            <text:p text:style-name="common-al">België</text:p>
            <text:p text:style-name="common-al">Dit kan enkel op afspraak. U kan een afspraak maken via e-mailadres <text:a xlink:href="mailto:bouwen@stad.gent" xlink:type="simple">bouwen@stad.gent</text:a> of telefoonnummer +32 (0)9 266 79 50.</text:p>
            <text:p text:style-name="common-al">De tweede manier is via een aangetekend schrijven aan: </text:p>
            <text:p text:style-name="common-al">College van burgemeester en schepenen </text:p>
            <text:p text:style-name="common-al">Botermarkt 1</text:p>
            <text:p text:style-name="common-al">9000 Gent</text:p>
            <text:p text:style-name="common-al">België</text:p>
            <text:p text:style-name="common-al">U moet duidelijk het omgevingsloketnummer OMV_2026045941 op het bezwaar vermelden.</text:p>
            <text:p text:style-name="common-al"/>
            <text:p text:style-name="common-al">
            <text:span text:style-name="nadrukvet">
              <text:span text:style-name="nadrukondlijn">Het definitieve besluit</text:span>
            </text:span>
          </text:p>
            <text:p text:style-name="common-al">Na de inzageprocedure volgt het definitieve besluit. Als u het definitieve besluit wilt bekijken kan dat via het Omgevingsloket (<text:a xlink:href="https://omgevingsloketinzage.omgeving.vlaanderen.be/" xlink:type="simple">https://omgevingsloketinzage.omgeving.vlaanderen.be/</text:a>) Om toegang te krijgen tot het besluit, gebruikt u het nummer van het omgevingsloket. Dit nummer is: 2026045941. </text:p>
            <text:p text:style-name="last-al">Wij zullen u niet persoonlijk op de hoogte brengen van het definitieve besluit. Het is dus belangrijk het omgevingsloket goed in de gaten te houden.</text:p>
            <text:p text:style-name="tekst_bottom"/>
          </text:section>
        </text:section>
        <text:section text:name="zakelijke-mededeling-sluiting_id1-3-2-2" text:style-name="zakelijke-mededeling-sluiting">
          <text:section text:name="gegeven_id1-3-2-2-1" text:style-name="gegeven">
            <text:p text:style-name="dagtekening">
            <text:span text:style-name="plaats">Tereneuzen, 13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60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Gemeente</meta:user-defined>
    <meta:user-defined meta:name="DC.title">Inspraakmogelijkheid openbaar onderzoek: Electrabel elektriciteitscentrale Knippegroen, Knippegroen 3 in Sint-Kruis-Winkel</meta:user-defined>
    <meta:user-defined meta:name="DCTERMS.W3CDTF/DCTERMS.available">2026-08-13</meta:user-defined>
    <meta:user-defined meta:name="DCTERMS.W3CDTF/OVERHEIDop.jaargang">2026</meta:user-defined>
    <meta:user-defined meta:name="OVERHEIDop.publicationIssue">386006</meta:user-defined>
    <meta:user-defined meta:name="OVERHEIDop.GmbID/DC.identifier">gmb-2026-386006</meta:user-defined>
    <meta:user-defined meta:name="OVERHEIDop.versieInformatie"/>
  </office:meta>
</office:document-meta>
</file>