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Tonnekeshei 1, 5508 CA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117</text:span>. Op 10-08-2026 is het besluit naar de aanvrager verzonden.</text:p>
            <text:p text:style-name="common-al">De zaak betreft locatie Tonnekeshei 1, 5508 CA in Veldhoven en heeft de omschrijving "verwijderen van een half-inpandige schoorsteen in de voorgevel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59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117</meta:user-defined>
    <meta:user-defined meta:name="DCTERMS.abstract">verwijderen van een half-inpandige schoorsteen in de voo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Tonnekeshei 1, 5508 CA Vel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88</meta:user-defined>
    <meta:user-defined meta:name="OVERHEIDop.GmbID/DC.identifier">gmb-2026-385988</meta:user-defined>
    <meta:user-defined meta:name="OVERHEIDop.versieInformatie"/>
  </office:meta>
</office:document-meta>
</file>