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9-1-1">
      <style:table-column-properties style:rel-column-width="46*"/>
    </style:style>
    <style:style style:family="table-column" style:parent-style-name="colspec" style:name="id1-3-2-1-1-9-1-2">
      <style:table-column-properties style:rel-column-width="46*"/>
    </style:style>
  </office:automatic-styles>
  <office:body>
    <office:text>
      <text:p text:style-name="new_page_staatscourant"/>
      <text:p text:style-name="single-kop-titel">Verlengen beslistermijn aanvraag omgevingsvergunning – Beatrixstraat 8-12 (even) en 20-26 (even) en Wilhelminastraat 30-36 (even) in Westdor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in het kader van de Omgevingswet hebben besloten op 3 augustus 2026 de beslistermijn van aanvraag met zaaknummer <text:span text:style-name="nadrukvet">Z2026-00001107</text:span> voor het bouwen van 11 woningen op de locatie Beatrixstraat 8-12 (even) en 20-26 (even) en Wilhelminastraat 30-36 (even) in Westdorpe te verlengen.</text:p>
            <text:p text:style-name="common-al"/>
            <text:p text:style-name="common-al">Het aanvragen van ter inzage liggende stukken doet u online. Ga hiervoor naar <text:a xlink:href="http://www.terneuzen.nl/" xlink:type="simple">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met vragen kunt u contact opnemen met team Vergunningen en Planvorming via tel. 14 0115.</text:p>
            <text:p text:style-name="common-al"/>
            <text:p text:style-name="common-al">Terneuzen, 13 augustus 2026</text:p>
            <text:p text:style-name="common-al"/>
            <text:section text:name="table_id1-3-2-1-1-9" text:style-name="table">
              <text:p text:style-name="table_top"/>
              <table:table table:style-name="tgroup">
                <table:table-column table:style-name="id1-3-2-1-1-9-1-1"/>
                <table:table-column table:style-name="id1-3-2-1-1-9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,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 (Jeroen) de Buck, loco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598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Verlengen beslistermijn aanvraag omgevingsvergunning – Beatrixstraat 8-12 (even) en 20-26 (even) en Wilhelminastraat 30-36 (even) in Westdorp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85</meta:user-defined>
    <meta:user-defined meta:name="OVERHEIDop.GmbID/DC.identifier">gmb-2026-385985</meta:user-defined>
    <meta:user-defined meta:name="OVERHEIDop.versieInformatie"/>
  </office:meta>
</office:document-meta>
</file>