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plaatsen van een steiger op het trottoir ter hoogte van Peperstraat 3, 1441BH Purmerend van 17 augustus 2026 tot en met 30 september 2026 in verband met een gevelrenovatie</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besloten tot het toekennen van een vergunning voor het plaatsen van een steiger op het trottoir ter hoogte van Peperstraat 3, 1441BH Purmerend van 17 augustus 2026 tot en met 30 september 2026 in verband met een gevelrenovatie.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11 augustus 2026</text:p>
            <text:p text:style-name="common-al">Zaaknummer : Z2026-00003312</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598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8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8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312</meta:user-defined>
    <meta:user-defined meta:name="DCTERMS.abstract">Betreft: beschikking op aanvraag op locatie Peperstraat thv nr 3, 1441BH Purmerend</meta:user-defined>
    <dc:language>nl</dc:language>
    <meta:user-defined meta:name="OVERHEIDop.locatietype/OVERHEIDop.gebiedsmarkering">Punt</meta:user-defined>
    <meta:user-defined meta:name="OVERHEIDop.locatietype/OVERHEIDop.gebiedsmarkering">Vlak</meta:user-defined>
    <meta:user-defined meta:name="DC.title">Besluit tot het toekennen van een vergunning voor het plaatsen van een steiger op het trottoir ter hoogte van Peperstraat 3, 1441BH Purmerend van 17 augustus 2026 tot en met 30 september 2026 in verband met een gevelrenovatie</meta:user-defined>
    <meta:user-defined meta:name="OVERHEIDop.datumEindeReactietermijn">2026-09-22</meta:user-defined>
    <meta:user-defined meta:name="OVERHEIDop.terinzageleggingBG">https://jeleefomgeving.nl/inzien/001801582/ef090211-678d-42ec-81e5-19a33b7eea14</meta:user-defined>
    <meta:user-defined meta:name="DCTERMS.W3CDTF/DCTERMS.available">2026-08-13</meta:user-defined>
    <meta:user-defined meta:name="DCTERMS.W3CDTF/OVERHEIDop.jaargang">2026</meta:user-defined>
    <meta:user-defined meta:name="OVERHEIDop.publicationIssue">385983</meta:user-defined>
    <meta:user-defined meta:name="OVERHEIDop.GmbID/DC.identifier">gmb-2026-385983</meta:user-defined>
    <meta:user-defined meta:name="OVERHEIDop.versieInformatie"/>
  </office:meta>
</office:document-meta>
</file>