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Luilaantje 36A, 1935 BM Egmond-Binnen, het bouwen van een woning, datum ontvangst 16 juni 2026 (Z2026-000054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59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429</meta:user-defined>
    <meta:user-defined meta:name="DCTERMS.abstract">Luilaantje 36A, 1935 BM Egmond-Binnen, het bouwen van een woning, datum ontvangst 16 juni 2026 (Z2026-00005429)</meta:user-defined>
    <dc:language>nl</dc:language>
    <meta:user-defined meta:name="OVERHEIDop.locatietype/OVERHEIDop.gebiedsmarkering">Punt</meta:user-defined>
    <meta:user-defined meta:name="OVERHEIDop.locatietype/OVERHEIDop.gebiedsmarkering">Vlak</meta:user-defined>
    <meta:user-defined meta:name="DC.title">Gemeente Bergen, ontvangen aanvraag omgevingsvergunning, Luilaantje 36A, 1935 BM Egmond-Binnen, het bouwen van een woning, datum ontvangst 16 juni 2026 (Z2026-00005429)</meta:user-defined>
    <meta:user-defined meta:name="DCTERMS.W3CDTF/DCTERMS.available">2026-08-13</meta:user-defined>
    <meta:user-defined meta:name="DCTERMS.W3CDTF/OVERHEIDop.jaargang">2026</meta:user-defined>
    <meta:user-defined meta:name="OVERHEIDop.publicationIssue">385978</meta:user-defined>
    <meta:user-defined meta:name="OVERHEIDop.GmbID/DC.identifier">gmb-2026-385978</meta:user-defined>
    <meta:user-defined meta:name="OVERHEIDop.versieInformatie"/>
  </office:meta>
</office:document-meta>
</file>