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dakkapel aan de achterzijde van de woning op de locatie Langebreek 17  te Landsmeer, ingekomen 27 juli 2026, DSO nummer 2026072701451, zaaknummer ODIJ-Z-26-18618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vergroten van de dakkapel aan de achterzijde van de woning op de locatie Langebreek 17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1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59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dakkapel aan de achterzijde van de woning op de locatie Langebreek 17  te Landsmeer, ingekomen 27 juli 2026, DSO nummer 2026072701451, zaaknummer ODIJ-Z-26-186189</meta:user-defined>
    <meta:user-defined meta:name="DCTERMS.W3CDTF/DCTERMS.available">2026-08-13</meta:user-defined>
    <meta:user-defined meta:name="DCTERMS.W3CDTF/OVERHEIDop.jaargang">2026</meta:user-defined>
    <meta:user-defined meta:name="OVERHEIDop.publicationIssue">385977</meta:user-defined>
    <meta:user-defined meta:name="OVERHEIDop.GmbID/DC.identifier">gmb-2026-385977</meta:user-defined>
    <meta:user-defined meta:name="OVERHEIDop.versieInformatie"/>
  </office:meta>
</office:document-meta>
</file>