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Veldpaperple¡n te Colmschate (166339-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5 van de Algemene plaatselijke verordening een aanvraag van gemeente Deventer ontvangen voor het evenement Pop-up Lunch WijDeventer plaatsvindend op 24 september 2026 voor Veldpaperple¡n te Colmschate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66339-2026 noemen? De aanvraag ligt van 13 augustus t/m 27 augustus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859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evenementenvergunning, Veldpaperple¡n te Colmschate (166339-2026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75</meta:user-defined>
    <meta:user-defined meta:name="OVERHEIDop.GmbID/DC.identifier">gmb-2026-385975</meta:user-defined>
    <meta:user-defined meta:name="OVERHEIDop.versieInformatie"/>
  </office:meta>
</office:document-meta>
</file>