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opbouw op de locatie Fuutstraat 3  te Landsmeer, ingekomen 27 juli 2026, DSO nummer 2026072700272, zaaknummer ODIJ-Z-26-18612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realiseren van een dakopbouw op de locatie Fuutstraat 3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1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59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dakopbouw op de locatie Fuutstraat 3  te Landsmeer, ingekomen 27 juli 2026, DSO nummer 2026072700272, zaaknummer ODIJ-Z-26-186129</meta:user-defined>
    <meta:user-defined meta:name="DCTERMS.W3CDTF/DCTERMS.available">2026-08-13</meta:user-defined>
    <meta:user-defined meta:name="DCTERMS.W3CDTF/OVERHEIDop.jaargang">2026</meta:user-defined>
    <meta:user-defined meta:name="OVERHEIDop.publicationIssue">385974</meta:user-defined>
    <meta:user-defined meta:name="OVERHEIDop.GmbID/DC.identifier">gmb-2026-385974</meta:user-defined>
    <meta:user-defined meta:name="OVERHEIDop.versieInformatie"/>
  </office:meta>
</office:document-meta>
</file>