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zoek buiten behandeling, renoveren en isoleren van de voorgevel en het dak van de bovenwoning, Marsdiepstraat 379 1784AH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Buiten behandeling verzoek omgevingsvergunning</text:span>
          </text:p>
            <text:p text:style-name="common-al">Burgemeester en wethouders van Den Helder maken bekend dat het volgende verzoek voor een omgevingsvergunning buiten behandeling is gelaten.</text:p>
            <text:p text:style-name="common-al">Gentiaan 8 1787CM Julianadorp, Marsdiepstraat 379 1784AH Den Helder, renoveren en isoleren van de voorgevel en het dak van de bovenwoning</text:p>
            <text:p text:style-name="common-al">Verzenddatum: 11-08-2026</text:p>
            <text:p text:style-name="common-al">Bezwaar</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59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019</meta:user-defined>
    <meta:user-defined meta:name="DCTERMS.abstract">renoveren en isoleren van de voorgevel en het dak van de boven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zoek buiten behandeling, renoveren en isoleren van de voorgevel en het dak van de bovenwoning, Marsdiepstraat 379 1784AH Den Helder</meta:user-defined>
    <meta:user-defined meta:name="DCTERMS.W3CDTF/DCTERMS.available">2026-08-13</meta:user-defined>
    <meta:user-defined meta:name="DCTERMS.W3CDTF/OVERHEIDop.jaargang">2026</meta:user-defined>
    <meta:user-defined meta:name="OVERHEIDop.publicationIssue">385971</meta:user-defined>
    <meta:user-defined meta:name="OVERHEIDop.GmbID/DC.identifier">gmb-2026-385971</meta:user-defined>
    <meta:user-defined meta:name="OVERHEIDop.versieInformatie"/>
  </office:meta>
</office:document-meta>
</file>