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92-1-1">
      <style:table-column-properties style:rel-column-width="11*"/>
    </style:style>
    <style:style style:family="table-column" style:parent-style-name="colspec" style:name="id1-3-2-2-1-92-1-2">
      <style:table-column-properties style:rel-column-width="79*"/>
    </style:style>
  </office:automatic-styles>
  <office:body>
    <office:text>
      <text:p text:style-name="new_page_staatscourant"/>
      <text:p text:style-name="single-kop-titel">Besluitenlijst vergadering van burgemeester en wethouders van 7 juli 2026</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tussenkopcur">Aanwezig</text:p>
            <text:p text:style-name="al">Rog, M, Burgemeester</text:p>
            <text:p text:style-name="al">Van der Windt, T, Wethouder</text:p>
            <text:p text:style-name="al">Van Heerikhuize, T, Wethouder</text:p>
            <text:p text:style-name="al">Scholte, R, Wethouder</text:p>
            <text:p text:style-name="al">Küppers, P, Gemeentesecretaris </text:p>
            <text:p text:style-name="al">Foppen, D, Bestuursadviseur</text:p>
            <text:p text:style-name="al"/>
            <text:p text:style-name="tussenkopcur">1 Vaststelling besluitenlijst</text:p>
            <text:p text:style-name="al">Het college stelt de besluitenlijst vast van de B&amp;W vergadering van 30 juni.</text:p>
            <text:p text:style-name="tussenkopcur">2 Agendapunten</text:p>
            <text:p text:style-name="tussenkopcur">2.0.1 Verkoop snippergroen nabij Bennebroekerdreef 18</text:p>
            <text:p text:style-name="al">Het college besluit:</text:p>
            <text:p text:style-name="al">1. voornemens te zijn over te gaan tot verkoop van circa 61 m² gemeentelijke grond, gelegen naast Bennebroekerdreef 18 te Bennebroek, tegen de voor Bennebroek geldende snippergroenprijs van € 228,- per m² (prijspeil 2025);</text:p>
            <text:p text:style-name="al">2. de raad in de gelegenheid te stellen over dit voornemen wensen en bedenkingen in te dienen conform artikel 169, vierde lid, van de Gemeentewet, en het hiertoe strekkende raadsvoorstel vast te stellen en voor te leggen aan commissie en raad.</text:p>
            <text:p text:style-name="tussenkopcur">2.0.2 Opzegging huurovereenkomst Buurtvereniging Overveen - Tinholt - Vrijburglaan 17a</text:p>
            <text:p text:style-name="al">Het college besluit:</text:p>
            <text:p text:style-name="al">1. de huurovereenkomst met Buurtvereniging Overveen betreffende het gebouw Tinholt, gelegen aan de Vrijburglaan 17a te Overveen, tegen 31 maart 2027 op te zeggen;</text:p>
            <text:p text:style-name="al">2. de bij dit voorstel behorende opzeggingsbrief vast te stellen en deze aangetekend aan Buurtvereniging Overveen te verzenden;</text:p>
            <text:p text:style-name="al">3. na de opzegging met Buurtvereniging Overveen in overleg te treden over een actualisatie van de huur-, gebruiks- en samenwerkingsafspraken voor de periode na 31 maart 2027.</text:p>
            <text:p text:style-name="tussenkopcur">2.0.3 Huurovereenkomst MCA - Mr. H. Enschedeweg 22, 2111 EB Aerdenhout H. Enschedeweg 22, 2111 EB Aerdenhout</text:p>
            <text:p text:style-name="al">Het college besluit:</text:p>
            <text:p text:style-name="al">1. de huurovereenkomst met De Stichting Dunamare Onderwijsgroep ten behoeve van het Montessori College Aerdenhout betreffende het voormalige schoolgebouw aan de Mr. H. Enschedeweg 22 te Aerdenhout aan te gaan voor de periode van 3 augustus 2026 tot en met 31 maart 2027;</text:p>
            <text:p text:style-name="al">2. de huurprijs te verantwoorden op grootboeknummer 64020111 tijdelijke huisvesting onderw.gebouwen.</text:p>
            <text:p text:style-name="al"/>
            <text:p text:style-name="al"/>
            <text:p text:style-name="tussenkopcur">2.0.4 Verhuur grond P1, P2 kop Zeeweg t.b.v. fietsenstallingen F1 2026 - DGP Race B.V</text:p>
            <text:p text:style-name="al">Het college besluit:</text:p>
            <text:p text:style-name="al">1.</text:p>
            <text:p text:style-name="al">in te stemmen met de huurovereenkomst met DGP Race B.V. inzake de parkeerterreinen P1 en P2 aan de Zeeweg ten behoeve van de tijdelijke realisatie van fietsenstallingen in het F1-weekend;</text:p>
            <text:p text:style-name="al">2.</text:p>
            <text:p text:style-name="al">onder de voorwaarden en voor de duur zoals opgenomen in de huurovereenkomst;</text:p>
            <text:p text:style-name="al">3.</text:p>
            <text:p text:style-name="al">tegen een verhuurprijs van € 106.663,50 exclusief BTW;</text:p>
            <text:p text:style-name="al">4.</text:p>
            <text:p text:style-name="al">de huurprijs te verantwoorden op 60630110 Parkeeropbrengsten Kop Zeeweg.</text:p>
            <text:p text:style-name="al"/>
            <text:p text:style-name="tussenkopcur">2.0.5 Raadsvoorstel adviesrecht Duinlustweg 16</text:p>
            <text:p text:style-name="al">Het college besluit: het raadsvoorstel ‘adviesrecht Duinlustweg 16' vast te stellen en voor te leggen aan de gemeenteraad.</text:p>
            <text:p text:style-name="tussenkopcur">2.0.6 Jaarverslag 2025 gemeentebelastingen Kennemerland Zuid</text:p>
            <text:p text:style-name="al">Het college besluit:</text:p>
            <text:p text:style-name="al">1. Kennis te nemen van het jaarverslag 2025 gemeentebelastingen Kennemerland Zuid (GBKZ);</text:p>
            <text:p text:style-name="al">2. de raad hierover te informeren middels bijgevoegde brief en het jaarverslag toe te sturen.</text:p>
            <text:p text:style-name="tussenkopcur">2.0.7 Afwijkingsbesluit t.a.v. aanbesteding Onderwijsroute inburgering</text:p>
            <text:p text:style-name="al">Het college besluit :</text:p>
            <text:p text:style-name="al">1.</text:p>
            <text:p text:style-name="al">gemotiveerd af te wijken van het gemeentelijke aanbestedingsbeleid;</text:p>
            <text:p text:style-name="al">2.</text:p>
            <text:p text:style-name="al">Danner &amp; Danner te verzoeken een offerte uit te brengen voor een overbruggingsovereenkomst van 2 jaar en 2 maanden;</text:p>
            <text:p text:style-name="al">3.</text:p>
            <text:p text:style-name="al">de opdracht voor de uitvoering van de Onderwijsroute als overbrugging voor de periode van 1 november 2026 tot en met 31 december 2028 enkelvoudig onderhands te gunnen aan Danner &amp; Danner.</text:p>
            <text:p text:style-name="tussenkopcur">2.0.8 Beleidskader Voor- en Vroegschoolse Educatie gemeente Bloemendaal</text:p>
            <text:p text:style-name="al">Het college besluit:</text:p>
            <text:p text:style-name="al">1. het Beleidskader Voor- en Vroegschoolse Educatie gemeente Bloemendaal vast te stellen en in werking te laten treden per 1 oktober 2026;</text:p>
            <text:p text:style-name="al">2. de gemeenteraad per bijgaande raadsbrief te informeren.</text:p>
            <text:p text:style-name="tussenkopcur">2.0.9 Beschikking uitbreiding Montessori College Aerdenhout (MCA)</text:p>
            <text:p text:style-name="al">Het college besluit het door de raad op 13 november 2025 beschikbaar gestelde krediet van € 3.728.778 voor de uitbreiding van het Montessori College Aerdenhout (MCA) toe te kennen aan Stichting Dunamare.</text:p>
            <text:p text:style-name="tussenkopcur">2.1.0 Wensen en bedenkingen Klimaatadaptatiestrategie Zuid-Kennemerland</text:p>
            <text:p text:style-name="al">Het College besluit:</text:p>
            <text:p text:style-name="al">1. Kennis te nemen van het document “Programma Klimaatadaptatie Zuid-Kennemerland</text:p>
            <text:p text:style-name="al">Klimaatadaptatiestrategie Zuid-Kennemerland (2025-2050)” daterend 8 juni 2026.</text:p>
            <text:p text:style-name="al">2. De raad te adviseren geen wensen en bedenkingen in te dienen.</text:p>
            <text:p text:style-name="al">3. Het hiertoe strekkende raadsvoorstel vast te stellen en voor te leggen aan commissie en raad.</text:p>
            <text:p text:style-name="tussenkopcur">2.1.1 Mandaatbesluit programmadirecteur jeugdhulp ZKIJ</text:p>
            <text:p text:style-name="al">Het college en de burgemeester, ieder voor zo ver hun bevoegdheid reikt, besluiten:</text:p>
            <text:p text:style-name="al">1.</text:p>
            <text:p text:style-name="al">het "Mandaatbesluit Programmadirecteur Jeugdregio Zuid-Kennemerland IJmond 2026" vast te stellen;</text:p>
            <text:p text:style-name="al">2.</text:p>
            <text:p text:style-name="al">de handelingen die de programmadirecteur jeugdregio ZKIJ heeft verricht in de periode van 24 maart 2026 tot en met de datum van inwerkingtreding van dit besluit, te bekrachtigen, voor zover deze handelingen vielen binnen de reikwijdte van het onderhavige mandaatbesluit.</text:p>
            <text:p text:style-name="tussenkopcur">2.1.3 Mer-plicht omgevingsvisie</text:p>
            <text:p text:style-name="al">Het college besluit: </text:p>
            <text:p text:style-name="al">1. een plan-mer op te laten opstellen voor de omgevingsvisie;</text:p>
            <text:p text:style-name="al">2. een Notitie Reikwijdte en Detailniveau (NRD) als onderdeel van de milieueffectrapportage (mer) op te laten stellen; </text:p>
            <text:p text:style-name="al">3. de raad hierover te informeren middels bijgevoegde raadsinformatiebrief.</text:p>
            <text:p text:style-name="tussenkopcur">2.1.2 Vaststellen opdracht opstellen Volkshuisvestingsprogramma (VHP) Bloemendaal</text:p>
            <text:p text:style-name="al">Het college besluit de opdracht om het Volkshuisvestingsprogramma voor de gemeente Bloemendaal op te stellen, vast te stellen.</text:p>
            <text:p text:style-name="tussenkopcur">2.1.3 Constituerend beraad</text:p>
            <text:p text:style-name="al">Het college besluit:</text:p>
            <text:p text:style-name="al">1. conform de bijlage vast te stellen;</text:p>
            <text:p text:style-name="al">a. de portefeuilleverdeling;</text:p>
            <text:p text:style-name="al">b. volgorde van vervanging ambt van burgemeester;</text:p>
            <text:p text:style-name="al">c. vertegenwoordiging in verbonden partijen;</text:p>
            <text:p text:style-name="al">d. de regeling voor onderlinge vervanging;</text:p>
            <text:p text:style-name="al">2. kennis te nemen van:</text:p>
            <text:p text:style-name="al">a. het Reglement van Orde voor vergaderingen en werkzaamheden van het college van de</text:p>
            <text:p text:style-name="al">gemeente Bloemendaal 2016;</text:p>
            <text:p text:style-name="al">b. de Gedragscode integriteit burgemeester en wethouders gemeente Bloemendaal 2023;</text:p>
            <text:p text:style-name="al">c. het register nevenfuncties;</text:p>
            <text:p text:style-name="al">3. de gemeenteraad hierover te informeren.</text:p>
            <text:p text:style-name="al"/>
            <text:section text:name="table_id1-3-2-2-1-92" text:style-name="table">
              <text:p text:style-name="table_top"/>
              <table:table table:style-name="tgroup">
                <table:table-column table:style-name="id1-3-2-2-1-92-1-1"/>
                <table:table-column table:style-name="id1-3-2-2-1-92-1-2"/>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tussenkopcur">3. Te versturen raadsbrieven</text:p>
            <text:p text:style-name="al">Het college besluit onderstaande raadsbrieven te versturen:</text:p>
            <text:p text:style-name="al">1. Raadsbrief Kwartaalinformatie jeugdregio Zuid Kennemerland IJmond</text:p>
            <text:p text:style-name="al">2. Raadsbrief Toezegging TR 26-008</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8596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6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6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Bloemendaal</meta:user-defined>
    <meta:user-defined meta:name="OVERHEID.Informatietype/DC.type">officiële publicatie</meta:user-defined>
    <meta:user-defined meta:name="OVERHEIDop.Rubriek/DC.type">overige overheidsinformatie</meta:user-defined>
    <meta:user-defined meta:name="OVERHEID.Gemeente/OVERHEID.authority">Bloemendaal</meta:user-defined>
    <meta:user-defined meta:name="OVERHEID.Gemeente/DCTERMS.publisher">Bloemendaal</meta:user-defined>
    <meta:user-defined meta:name="OVERHEID.TaxonomieBeleidsagendaDecentraal/OVERHEID.category">Bestuur | Organisatie en beleid</meta:user-defined>
    <meta:user-defined meta:name="OVERHEIDop.referentienummer">1382117</meta:user-defined>
    <dc:language>nl</dc:language>
    <meta:user-defined meta:name="OVERHEIDop.locatietype/OVERHEIDop.gebiedsmarkering">Gemeente</meta:user-defined>
    <meta:user-defined meta:name="DC.title">Besluitenlijst vergadering van burgemeester en wethouders van 7 juli 2026</meta:user-defined>
    <meta:user-defined meta:name="DCTERMS.W3CDTF/DCTERMS.available">2026-08-14</meta:user-defined>
    <meta:user-defined meta:name="DCTERMS.W3CDTF/OVERHEIDop.jaargang">2026</meta:user-defined>
    <meta:user-defined meta:name="OVERHEIDop.publicationIssue">385968</meta:user-defined>
    <meta:user-defined meta:name="OVERHEIDop.GmbID/DC.identifier">gmb-2026-385968</meta:user-defined>
    <meta:user-defined meta:name="OVERHEIDop.versieInformatie"/>
  </office:meta>
</office:document-meta>
</file>