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16de034d-941b-4feb-8501-31016e4de02a.png" manifest:media-type="image/x-eps"/>
  <manifest:file-entry manifest:full-path="Pictures/afb881827927ia62e4ada-bf2b-4306-8754-2cca55bb7bf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Zandpad,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8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Zandpad</text:span> (ter hoogte van de Vechtdjk; wegvak tussen Einsteindreef en Vechtdijk)</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16de034d-941b-4feb-8501-31016e4de02a.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8.2mm"><draw:image xlink:href="Pictures/afb881827927ia62e4ada-bf2b-4306-8754-2cca55bb7bf1.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9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Zandpad (ter hoogte van de Vechtdjk; wegvak tussen Einsteindreef en Vechtdijk)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8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Zandpad, Overvecht, Intrekken begin en einde 30 zone, Verkeersmaatregelen Gemeente Utrecht</meta:user-defined>
    <meta:user-defined meta:name="DCTERMS.W3CDTF/DCTERMS.available">2026-08-13</meta:user-defined>
    <meta:user-defined meta:name="OVERHEIDop.externeBijlage">bebordingsplan|exb-2026-28849</meta:user-defined>
    <meta:user-defined meta:name="DCTERMS.W3CDTF/OVERHEIDop.jaargang">2026</meta:user-defined>
    <meta:user-defined meta:name="OVERHEIDop.publicationIssue">385967</meta:user-defined>
    <meta:user-defined meta:name="OVERHEIDop.GmbID/DC.identifier">gmb-2026-385967</meta:user-defined>
    <meta:user-defined meta:name="OVERHEIDop.versieInformatie"/>
  </office:meta>
</office:document-meta>
</file>