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usterstraat 3, 4461JA Goes - Besluit op aanvraag omgevingsvergunning voor het vergroten van het pand op de eerste verdiep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7 maart 2026 een omgevingsvergunning hebben verleend voor het vergroten van het pand op de eerste verdieping op de locatie Zusterstraat 3, 4461JA Goes. Het besluit is geregistreerd onder nummer Z2026-00003473.</text:p>
            <text:p text:style-name="common-al">
            <text:span text:style-name="nadrukvet">Procedure</text:span>
          </text:p>
            <text:p text:style-name="common-al">Tegen een verleende vergunning kunnen belanghebbenden tot en met 22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59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3473</meta:user-defined>
    <meta:user-defined meta:name="DCTERMS.abstract">Zusterstraat 3, 4461JA Goes - Besluit op aanvraag omgevingsvergunning voor het vergroten van het pand op de eerste verdieping</meta:user-defined>
    <dc:language>nl</dc:language>
    <meta:user-defined meta:name="OVERHEIDop.locatietype/OVERHEIDop.gebiedsmarkering">Vlak</meta:user-defined>
    <meta:user-defined meta:name="DC.title">Zusterstraat 3, 4461JA Goes - Besluit op aanvraag omgevingsvergunning voor het vergroten van het pand op de eerste verdieping</meta:user-defined>
    <meta:user-defined meta:name="DCTERMS.W3CDTF/DCTERMS.available">2026-08-13</meta:user-defined>
    <meta:user-defined meta:name="DCTERMS.W3CDTF/OVERHEIDop.jaargang">2026</meta:user-defined>
    <meta:user-defined meta:name="OVERHEIDop.publicationIssue">385966</meta:user-defined>
    <meta:user-defined meta:name="OVERHEIDop.GmbID/DC.identifier">gmb-2026-385966</meta:user-defined>
    <meta:user-defined meta:name="OVERHEIDop.versieInformatie"/>
  </office:meta>
</office:document-meta>
</file>