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(gevel) t.b.v. horecabedrijf S.H. Devens, Edisonstraat 33 5621HJ Eindhoven, Edisonstraat 35 5621H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RECTIFICATIE</text:span> op de publicatie van 30-07-2026 (toevoeging 2e huisnummer)</text:span>
          </text:p>
            <text:p text:style-name="common-al">Het hoofd van de sector Intake Vergunningen Toezicht en Handhaving geeft kennis dat onderstaande aanvraag om Gebruik openbare ruimte, Terrasvergunning is ingediend.</text:p>
            <text:p text:style-name="common-al">Zaaknummer: EHV-ZP2026-007373</text:p>
            <text:p text:style-name="common-al">Omschrijving: terrasvergunning (gevel) t.b.v. horecabedrijf S.H. Devens</text:p>
            <text:p text:style-name="common-al">Adres:</text:p>
            <text:list text:style-name="id1-3-2-1-1-6">
              <text:list-item text:style-override="id1-3-2-1-1-6-1">
                <text:number>-</text:number>
                <text:p text:style-name="al"/>
                <text:p text:style-name="al">Edisonstraat 33 5621HJ Eindhoven</text:p>
              </text:list-item>
              <text:list-item text:style-override="id1-3-2-1-1-6-2">
                <text:number>-</text:number>
                <text:p text:style-name="al"/>
                <text:p text:style-name="al">Edisonstraat 35 5621HJ Eindhoven</text:p>
              </text:list-item>
            </text:list>
            <text:p text:style-name="common-al">Datum ontvangst: 27-07-2026</text:p>
            <text:p text:style-name="last-al">De ingekomen aanvraa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59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373</meta:user-defined>
    <meta:user-defined meta:name="DCTERMS.abstract">terrasvergunning (gevel) t.b.v. horecabedrijf S.H. Deven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: terrasvergunning (gevel) t.b.v. horecabedrijf S.H. Devens, Edisonstraat 33 5621HJ Eindhoven, Edisonstraat 35 5621HJ Eindhov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65</meta:user-defined>
    <meta:user-defined meta:name="OVERHEIDop.GmbID/DC.identifier">gmb-2026-385965</meta:user-defined>
    <meta:user-defined meta:name="OVERHEIDop.versieInformatie"/>
  </office:meta>
</office:document-meta>
</file>