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7d419cdb-5262-4d1c-8a27-f8a63854bb22.png" manifest:media-type="image/x-eps"/>
  <manifest:file-entry manifest:full-path="Pictures/afb1995045364i4420dc68-c87e-4c42-bd4b-2d6ca3b4fa8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Zambesi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77</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Zambesidreef</text:span> (ter hoogte van huisnummer 75; wegvak tussen Zambesidreef 51 en Niger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7d419cdb-5262-4d1c-8a27-f8a63854bb22.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3.89999999999999mm"><draw:image xlink:href="Pictures/afb1995045364i4420dc68-c87e-4c42-bd4b-2d6ca3b4fa8e.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9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Zambesidreef (ter hoogte van de Nigerdreef; wegvak tussen Zambesidreef 51 en Niger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77</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Zambesidreef, Overvecht, Intrekken begin en einde 30 zone, Verkeersmaatregelen Gemeente Utrecht</meta:user-defined>
    <meta:user-defined meta:name="DCTERMS.W3CDTF/DCTERMS.available">2026-08-13</meta:user-defined>
    <meta:user-defined meta:name="OVERHEIDop.externeBijlage">bebordingsplan|exb-2026-28848</meta:user-defined>
    <meta:user-defined meta:name="DCTERMS.W3CDTF/OVERHEIDop.jaargang">2026</meta:user-defined>
    <meta:user-defined meta:name="OVERHEIDop.publicationIssue">385959</meta:user-defined>
    <meta:user-defined meta:name="OVERHEIDop.GmbID/DC.identifier">gmb-2026-385959</meta:user-defined>
    <meta:user-defined meta:name="OVERHEIDop.versieInformatie"/>
  </office:meta>
</office:document-meta>
</file>