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enoveren van een bestaand veldschuur bij de Stokweg 9, Stokweg 9, 3911TL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Renoveren van een bestaand veldschuur bij de Stokweg 9, Stokweg 9, 3911TL Rhenen. Aanvraagnummer: Z2026-00000314. Indieningsdatum: 23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14</meta:user-defined>
    <meta:user-defined meta:name="DCTERMS.abstract">Betreft: Aanvraag op locatie Stokweg 9, 3911TL Rhenen</meta:user-defined>
    <dc:language>nl</dc:language>
    <meta:user-defined meta:name="OVERHEIDop.locatietype/OVERHEIDop.gebiedsmarkering">Vlak</meta:user-defined>
    <meta:user-defined meta:name="DC.title">Aanvraag vergunning voor Renoveren van een bestaand veldschuur bij de Stokweg 9, Stokweg 9, 3911TL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56</meta:user-defined>
    <meta:user-defined meta:name="OVERHEIDop.GmbID/DC.identifier">gmb-2026-385956</meta:user-defined>
    <meta:user-defined meta:name="OVERHEIDop.versieInformatie"/>
  </office:meta>
</office:document-meta>
</file>