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buurt barbecue op 26 september 2026 op de locatie Händelstraat 1 t/m 16, 7391RH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31 juli 2026</text:p>
            <text:p text:style-name="common-al">Kenmerk: Z2026-00001442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59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442</meta:user-defined>
    <meta:user-defined meta:name="DCTERMS.abstract">Händelstraat 1 t/m 16, 7391RH Twello</meta:user-defined>
    <dc:language>nl</dc:language>
    <meta:user-defined meta:name="OVERHEIDop.locatietype/OVERHEIDop.gebiedsmarkering">Vlak</meta:user-defined>
    <meta:user-defined meta:name="DC.title">Melding voor het houden van een buurt barbecue op 26 september 2026 op de locatie Händelstraat 1 t/m 16, 7391RH Twello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55</meta:user-defined>
    <meta:user-defined meta:name="OVERHEIDop.GmbID/DC.identifier">gmb-2026-385955</meta:user-defined>
    <meta:user-defined meta:name="OVERHEIDop.versieInformatie"/>
  </office:meta>
</office:document-meta>
</file>