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Luipaardstraat 72 5645CW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727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Luipaardstraat 72 5645CW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Niet vergunningsplichtig </text:p>
            <text:p text:style-name="common-al"> Datum verzending: 11-08-2026 </text:p>
            <text:p text:style-name="common-al"> Heeft u direct belang bij deze beslissing? Dan kunt u binnen zes weken, na 11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95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727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Luipaardstraat 72 5645CW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54</meta:user-defined>
    <meta:user-defined meta:name="OVERHEIDop.GmbID/DC.identifier">gmb-2026-385954</meta:user-defined>
    <meta:user-defined meta:name="OVERHEIDop.versieInformatie"/>
  </office:meta>
</office:document-meta>
</file>