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Verzoek tot splitsen van bovenwoning, los van de bedrijfsruimte, Frederik van de Paltshof 14, 3911LB Rh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Verzoek tot splitsen van bovenwoning, los van de bedrijfsruimte, Frederik van de Paltshof 14, 3911LB Rhenen. Aanvraagnummer: Z2026-00000312. Indieningsdatum: 22 juli 2026.</text:p>
            <text:list text:style-name="id1-3-2-1-1-5">
              <text:list-item text:style-override="id1-3-2-1-1-5-1">
                <text:number>•</text:number>
                <text:p text:style-name="al">technische bouwactiviteit</text:p>
              </text:list-item>
              <text:list-item text:style-override="id1-3-2-1-1-5-2">
                <text:number>•</text:number>
                <text:p text:style-name="al">het bouwen van een bouwwerk</text:p>
              </text:list-item>
            </text:list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8595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5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5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312</meta:user-defined>
    <meta:user-defined meta:name="DCTERMS.abstract">Betreft: Aanvraag op locatie Frederik van de Paltshof 14, 3911LB Rhenen</meta:user-defined>
    <dc:language>nl</dc:language>
    <meta:user-defined meta:name="OVERHEIDop.locatietype/OVERHEIDop.gebiedsmarkering">Vlak</meta:user-defined>
    <meta:user-defined meta:name="DC.title">Aanvraag vergunning voor Verzoek tot splitsen van bovenwoning, los van de bedrijfsruimte, Frederik van de Paltshof 14, 3911LB Rhen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52</meta:user-defined>
    <meta:user-defined meta:name="OVERHEIDop.GmbID/DC.identifier">gmb-2026-385952</meta:user-defined>
    <meta:user-defined meta:name="OVERHEIDop.versieInformatie"/>
  </office:meta>
</office:document-meta>
</file>