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evenementenvergunning: Hoofdweg 28, Wedde, evenement 'Café Westerwolde gaat Amerikaans, verzenddatum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geweiger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geweiger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59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1:2 APV is geweigerd, Geweigerde evenementenvergunning voor het organiseren van Café Westerwolde gaat Amerikaans, locatie: Hoofdweg 28 te Wedde.</meta:user-defined>
    <dc:language>nl</dc:language>
    <meta:user-defined meta:name="OVERHEIDop.locatietype/OVERHEIDop.gebiedsmarkering">Punt</meta:user-defined>
    <meta:user-defined meta:name="DC.title">Geweigerde evenementenvergunning: Hoofdweg 28, Wedde, evenement 'Café Westerwolde gaat Amerikaans, verzenddatum: 11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49</meta:user-defined>
    <meta:user-defined meta:name="OVERHEIDop.GmbID/DC.identifier">gmb-2026-385949</meta:user-defined>
    <meta:user-defined meta:name="OVERHEIDop.versieInformatie"/>
  </office:meta>
</office:document-meta>
</file>