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uitgifte in erfpacht van Philippusweg 2-16</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Gemeente Schiedam is voornemens om over te gaan tot uitgifte in erfpacht van een perceel, plaatselijk bekend Philippusweg 2-16 te Schiedam, inclusief de op een deel van het terrein aanwezige opstal, voor de duur van 99 jaar aan Hevaza Philippusweg B.V., een besloten vennootschap met beperkte aansprakelijkheid, statutair gevestigd te Rotterdam, adres: Frankrijklaan 8 a, 2391 PX Hazerswoude-Dorp, ingeschreven in het Handelsregister van de kamer van koophandel onder nummer: 76319407, hierna te noemen: de “beoogd erfpachter”.</text:p>
            <text:p text:style-name="al"/>
            <text:p text:style-name="al">Het maatschappelijk doel binnen het project “herstructurering bedrijventerreinen” is de herontwikkeling van de Spaanse Polder naar een duurzaam en toekomstbestendig bedrijventerrein. </text:p>
            <text:p text:style-name="al"/>
            <text:p text:style-name="al">
            <text:span text:style-name="nadrukcur">Omschrijving perceel</text:span>
          </text:p>
            <text:p text:style-name="al">Het betreft een terrein met op een deel van het terrein een opstal, gelegen aan de Philippusweg 2-16, kadastraal bekend als gemeente Schiedam, sectie I, nummers 4725, 4700, 4724 (allen gedeeltelijk) en 6129, 6130 en 4723 met een totale oppervlakte van ongeveer 10.934 m<text:span text:style-name="sup">2</text:span>, inclusief de hierop aanwezige opstal, het gehele terrein hierna te noemen: het “Perceel”.</text:p>
            <text:p text:style-name="al"/>
            <text:p text:style-name="al">
            <text:span text:style-name="nadrukcur">Motivatie voorgenomen uitgifte in erfpacht</text:span>
          </text:p>
            <text:p text:style-name="al">De gemeente Schiedam is eigenaar van het Perceel en de hierop aanwezige opstal. </text:p>
            <text:p text:style-name="al"/>
            <text:p text:style-name="al">De beoogd erfpachter was voormalige erfpachter van een gedeelte van het Perceel, namelijk het gedeelte (blijkens de kadastrale eigendomsinformatie) plaatselijk bekend Philippusweg 2, 10, 12, 14 en 16 te Schiedam en kadastraal bekend gemeente Schiedam, sectie I, nummers 6130 en 4723, totaal groot 4.746 m<text:span text:style-name="sup">2</text:span> (hierna te noemen: het “Voormalig Erfpachtperceel”). Het erfpachtrecht voor het Voormalig Erfpachtperceel is geëindigd per 1 april 2025. De beoogd erfpachter heeft als voormalige erfpachter van het Voormalig Erfpachtperceel, dit gedeelte van het Perceel in gebruik en kan door uitgifte in erfpacht van het Perceel (waarvan het Voormalig Erfpachtperceel onderdeel uitmaakt) voor haar bedrijf één nieuw plan realiseren waarbij de ruimte ten noorden en westen van het Voormalig Erfpachtperceel in de richting van de Schie in het plan wordt betrokken waardoor er één aaneengesloten terrein ontstaat.</text:p>
            <text:p text:style-name="al"/>
            <text:p text:style-name="al">Conform het door het college van burgemeester en wethouders vastgestelde beleid is de beoogd erfpachter als voormalig erfpachter in de gelegenheid gesteld om een herontwikkelplan voor het Voormalig Erfpachtperceel in te dienen, passend binnen het bestemmingsplan en de stedenbouwkundige randvoorwaarden. In het kader van een gewenste uitbreiding van de bedrijfsvoering van beoogd erfpachter en de herverkaveling op het bedrijventerrein waarbij de gemeente zoveel mogelijk aaneengesloten percelen wenst uit te geven, heeft beoogd erfpachter binnen voornoemde kaders voor het gehele Perceel een planbeschrijving ingediend dat dient te voldoen aan de eisen voor een nieuwe uitgifte zoals is beschreven in de folder “Erfpacht op Spaanse Polder en ’s-Gravelandsepolder”. </text:p>
            <text:p text:style-name="al"/>
            <text:p text:style-name="al">De gemeente Schiedam en de beoogd erfpachter zijn inmiddels al geruime tijd met elkaar in overleg over de voorwaarden voor uitgifte in erfpacht. De beoogd erfpachter is bereid om aan alle actuele eisen van uitgifte in erfpacht van het Perceel en de opstal te voldoen. </text:p>
            <text:p text:style-name="al"/>
            <text:p text:style-name="al">Gelet op het voorgaande is de gemeente Schiedam van oordeel dat op grond van objectieve, redelijke en toetsbare criteria slechts één serieuze gegadigde in aanmerking komt voor de uitgifte in erfpacht van het Perceel inclusief opstal, te weten de beoogd erfpachter.</text:p>
            <text:p text:style-name="al"/>
            <text:p text:style-name="al">
            <text:span text:style-name="nadrukcur">Reactietermijn</text:span>
          </text:p>
            <text:p text:style-name="al">Bent u het niet eens met dit voornemen tot uitgifte in erfpacht, omdat u van mening bent ook als serieuze gegadigde in aanmerking te kunnen komen voor uitgifte in erfpacht van het Perceel inclusief opstal? </text:p>
            <text:p text:style-name="al">Dan kunt u dit melden bij de gemeente Schiedam via het e-mailadres: <text:a xlink:href="mailto:schiedistrict.bedrijven@schiedam.nl" xlink:type="simple">schiedistrict.bedrijven@schiedam.nl</text:a> onder vermelding van <text:span text:style-name="nadrukondlijn">voorgenomen erfpachtuitgifte Philippusweg 2-16</text:span>. </text:p>
            <text:p text:style-name="al">Alleen schriftelijke en gemotiveerde reacties, die binnen 20 kalenderdagen, ingaande de dag na publicatie, zijn ingediend, worden in behandeling genomen. Het betreft in dit geval geen bezwaarschift in de zin van de Algemene wet bestuursrecht (Awb). Melden zich binnen de genoemde termijn geen andere serieuze gegadigden, dan zal de gemeente Schiedam de uitgifte in erfpacht aan de beoogd erfpachter verder effectueren.</text:p>
            <text:p text:style-name="al"/>
            <text:p text:style-name="al">Bij gebreke van een tijdig en gemotiveerd bericht vervalt het recht tegen al het voornoemde in rechte op te komen en/of daarop enige vordering tot schadevergoeding of welke andere aanspraak dan ook te baseren, althans heeft u uw rechten daarop verwerkt. De gemeente Schiedam en de beoogd erfpachter als serieuze gegadigde zouden immers onredelijk worden benadeeld indien pas na deze (duidelijk kenbaar gemaakte) termijn alsnog tegen het voornemen respectievelijk het aangaan van de overeenkomst zou worden opgekomen.</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8594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4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4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chiedam</meta:user-defined>
    <meta:user-defined meta:name="OVERHEID.Informatietype/DC.type">officiële publicatie</meta:user-defined>
    <meta:user-defined meta:name="OVERHEIDop.Rubriek/DC.type">overige overheidsinformatie</meta:user-defined>
    <meta:user-defined meta:name="OVERHEID.Gemeente/OVERHEID.authority">Schiedam</meta:user-defined>
    <meta:user-defined meta:name="OVERHEID.Gemeente/DCTERMS.publisher">Schiedam</meta:user-defined>
    <meta:user-defined meta:name="OVERHEID.TaxonomieBeleidsagendaDecentraal/OVERHEID.category">Recht | Organisatie en beleid</meta:user-defined>
    <meta:user-defined meta:name="OVERHEIDop.referentienummer">N.v.t.</meta:user-defined>
    <dc:language>nl</dc:language>
    <meta:user-defined meta:name="OVERHEIDop.locatietype/OVERHEIDop.gebiedsmarkering">Adres</meta:user-defined>
    <meta:user-defined meta:name="DC.title">Voornemen tot uitgifte in erfpacht van Philippusweg 2-16</meta:user-defined>
    <meta:user-defined meta:name="DCTERMS.W3CDTF/DCTERMS.available">2026-08-13</meta:user-defined>
    <meta:user-defined meta:name="DCTERMS.W3CDTF/OVERHEIDop.jaargang">2026</meta:user-defined>
    <meta:user-defined meta:name="OVERHEIDop.publicationIssue">385946</meta:user-defined>
    <meta:user-defined meta:name="OVERHEIDop.GmbID/DC.identifier">gmb-2026-385946</meta:user-defined>
    <meta:user-defined meta:name="OVERHEIDop.versieInformatie"/>
  </office:meta>
</office:document-meta>
</file>