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3e5f6b6e-6148-400d-be74-9e49e87d1c16.png" manifest:media-type="image/x-eps"/>
  <manifest:file-entry manifest:full-path="Pictures/afb1978414759id8b8bf2f-49e2-4ee5-ac09-1b385d77767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Vulcanu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1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Vulcanusdreef</text:span> (ter hoogte van de Wolgadreef; wegvak tussen Wolgadreef en Vulcanusdreef 3)</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3e5f6b6e-6148-400d-be74-9e49e87d1c16.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80mm"><draw:image xlink:href="Pictures/afb1978414759id8b8bf2f-49e2-4ee5-ac09-1b385d77767d.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Vulcanusdreef (ter hoogte van de Wolgadreef; wegvak tussen Wolgadreef en Vulcanusdreef 3)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1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Vulcanusdreef, Overvecht, Intrekken begin en einde 30 zone, Verkeersmaatregelen Gemeente Utrecht</meta:user-defined>
    <meta:user-defined meta:name="DCTERMS.W3CDTF/DCTERMS.available">2026-08-13</meta:user-defined>
    <meta:user-defined meta:name="OVERHEIDop.externeBijlage">bebordingsplan|exb-2026-28846</meta:user-defined>
    <meta:user-defined meta:name="DCTERMS.W3CDTF/OVERHEIDop.jaargang">2026</meta:user-defined>
    <meta:user-defined meta:name="OVERHEIDop.publicationIssue">385945</meta:user-defined>
    <meta:user-defined meta:name="OVERHEIDop.GmbID/DC.identifier">gmb-2026-385945</meta:user-defined>
    <meta:user-defined meta:name="OVERHEIDop.versieInformatie"/>
  </office:meta>
</office:document-meta>
</file>