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De uitbreiding van een bestaande bedrijfsruimte met een aanbouw, Utrechtsestraatweg 222, 3911TX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De uitbreiding van een bestaande bedrijfsruimte met een aanbouw, Utrechtsestraatweg 222, 3911TX Rhenen. Aanvraagnummer: Z2026-00000307. Indieningsdatum: 22 jul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07</meta:user-defined>
    <meta:user-defined meta:name="DCTERMS.abstract">Betreft: Aanvraag op locatie Utrechtsestraatweg 222, 3911TX Rhenen</meta:user-defined>
    <dc:language>nl</dc:language>
    <meta:user-defined meta:name="OVERHEIDop.locatietype/OVERHEIDop.gebiedsmarkering">Vlak</meta:user-defined>
    <meta:user-defined meta:name="DC.title">Aanvraag vergunning voor De uitbreiding van een bestaande bedrijfsruimte met een aanbouw, Utrechtsestraatweg 222, 3911TX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43</meta:user-defined>
    <meta:user-defined meta:name="OVERHEIDop.GmbID/DC.identifier">gmb-2026-385943</meta:user-defined>
    <meta:user-defined meta:name="OVERHEIDop.versieInformatie"/>
  </office:meta>
</office:document-meta>
</file>