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 evenementenvergunning: Havenstraat, Ter Apel, evenement 'Car Meeting', verzenddatum: 1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geweiger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geweiger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59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1:6 APV is geweigerd, evenementenvergunning voor het organiseren van een Car Meeting, locatie: RSG parkeerplaats, Havenstraat te Ter Apel.</meta:user-defined>
    <dc:language>nl</dc:language>
    <meta:user-defined meta:name="OVERHEIDop.locatietype/OVERHEIDop.gebiedsmarkering">Punt</meta:user-defined>
    <meta:user-defined meta:name="DC.title">Geweigerde evenementenvergunning: Havenstraat, Ter Apel, evenement 'Car Meeting', verzenddatum: 11 augustus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39</meta:user-defined>
    <meta:user-defined meta:name="OVERHEIDop.GmbID/DC.identifier">gmb-2026-385939</meta:user-defined>
    <meta:user-defined meta:name="OVERHEIDop.versieInformatie"/>
  </office:meta>
</office:document-meta>
</file>