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buiten behandeling gesteld Rijswijkstraat 20 1062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Besluit: buiten behandeling gesteld</text:p>
            <text:p text:style-name="common-al">Besluit verzonden op: 11-08-2026</text:p>
            <text:p text:style-name="common-al">Zaakadres: Rijswijkstraat 20 1062EE Amsterdam</text:p>
            <text:p text:style-name="common-al">Zaaknummer: Z2026-02692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26925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9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6925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buiten behandeling gesteld Rijswijkstraat 20 1062EE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38</meta:user-defined>
    <meta:user-defined meta:name="OVERHEIDop.GmbID/DC.identifier">gmb-2026-385938</meta:user-defined>
    <meta:user-defined meta:name="OVERHEIDop.versieInformatie"/>
  </office:meta>
</office:document-meta>
</file>