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uitgifte in erfpacht van Strickledeweg 31-33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Gemeente Schiedam is voornemens om over te gaan tot uitgifte in erfpacht van het perceel, plaatselijk bekend Strickledeweg 31-33 te Schiedam voor de duur van 99 jaar aan Schiedam Onroerend goed B.V., een besloten vennootschap met beperkte aansprakelijkheid, statutair gevestigd te Schiedam, adres: Van Heekstraat 39, 3125 BN Schiedam, ingeschreven bij het Handelsregister van de kamer van koophandel onder nummer: 24421581, hierna te noemen: de “beoogd erfpachter”.</text:p>
            <text:p text:style-name="al"/>
            <text:p text:style-name="al">
            <text:span text:style-name="nadrukcur">Omschrijving perceel</text:span>
          </text:p>
            <text:p text:style-name="al">Het betreft een terrein, gelegen aan de Strickledeweg 31-33, kadastraal bekend als gemeente Schiedam, sectie I, nummers 4700 (gedeeltelijk) en 6675 (gedeeltelijk) met een totale oppervlakte van ongeveer 7.495 m<text:span text:style-name="sup">2</text:span>, hierna te noemen: het “Perceel”.</text:p>
            <text:p text:style-name="al"/>
            <text:p text:style-name="al">
            <text:span text:style-name="nadrukcur">Motivatie voorgenomen uitgifte in erfpacht</text:span>
          </text:p>
            <text:p text:style-name="al">De gemeente Schiedam is eigenaar van het Perceel binnen bedrijventerrein Spaanse Polder. De gemeente Schiedam is het project “herontwikkeling bedrijventerreinen” als onderdeel binnen de gebiedsontwikkeling SchieDistrict gestart met als doel de herontwikkeling van de Spaanse Polder en de ’s-Gravelandsepolder naar een duurzaam en toekomstbestendig bedrijventerrein. </text:p>
            <text:p text:style-name="al"/>
            <text:p text:style-name="al">Beoogd erfpachter is thans erfpachter van twee andere percelen op het bedrijventerrein, te weten (i) het perceel plaatselijk bekend Van Heekstraat 39 te Schiedam, kadastraal bekend gemeente Schiedam, sectie I, nummer 5456, groot 4.199 m<text:span text:style-name="sup">2</text:span>, welk recht van erfpacht een looptijd heeft tot 1 mei 2037 en (ii) het perceel plaatselijk bekend Arent Vinckstraat 1 en 3, De Gheynstraat 1 en 5 en Jan van Riebeeckweg 8 en 10, kadastraal bekend gemeente Schiedam, sectie I, nummers 6632, 4466, 6635, 4496, 4497 en 6637, totaal groot ongeveer 2.841 m<text:span text:style-name="sup">2</text:span>, welk recht van erfpacht een looptijd heeft tot 30 augustus 2119, hierna te noemen: de “Huidige Erfpachtpercelen”. Hierop voert de beoogd erfpachter thans diens bedrijfsvoering. </text:p>
            <text:p text:style-name="al"/>
            <text:p text:style-name="al">Om uitvoering te geven aan de herontwikkeling van het bedrijventerrein, is het voor de gemeente Schiedam noodzakelijk de volledige eigendom vrij van gebruik van de Huidige Erfpachtpercelen te verkrijgen. Dit maakt de ruimtelijke herverkaveling op deze locatie mogelijk met als resultaat de realisatie en invulling aan een doelmatige, duurzame inrichting van het gebied. Gelet op de hiervoor genoemde herontwikkeling van het bedrijventerrein is de gemeente Schiedam met beoogd erfpachter in onderhandeling getreden in het kader van de herhuisvesting van het bedrijf in een gebouw dat zal voldoen aan de actuele stedenbouwkundige en duurzaamheidsvereisten. Gezien de behoefte aan extra bedrijfsruimte op één locatie bij beoogd erfpachter is een verplaatsing van de bedrijvigheid naar het Perceel voor zowel de gemeente als voor de beoogd erfpachter een passende optie.</text:p>
            <text:p text:style-name="al"/>
            <text:p text:style-name="al">De beoogd erfpachter heeft zich bereid verklaard de Huidige Erfpachtpercelen aan de gemeente Schiedam op te leveren, onder de voorwaarde dat zij in aanmerking komt voor een nieuwe uitgifte in erfpacht op een andere locatie binnen het bedrijventerrein (ruil van (erfpacht)gronden). Partijen hebben hiervoor het Perceel geschikt geacht. Beoogd erfpachter is in de gelegenheid gesteld om een ontwikkelplan voor het Perceel in te dienen, passend binnen het bestemmingsplan en de stedenbouwkundige randvoorwaarden. Beoogd erfpachter heeft binnen dit kader een planbeschrijving ingediend welke dient te voldoen aan de eisen voor een nieuwe uitgifte zoals is beschreven in de folder “Erfpacht op Spaanse Polder en ’s-Gravelandsepolder”. Voorts zijn de gemeente Schiedam en de beoogd erfpachter al geruime tijd met elkaar in overleg over de voorwaarden voor uitgifte in erfpacht. Beoogd erfpachter is bereid om aan alle actuele eisen van uitgifte in erfpacht van het Perceel te voldoen. </text:p>
            <text:p text:style-name="al"/>
            <text:p text:style-name="al">Nu de beoogde ruil van (erfpacht)gronden uitsluitend met de beoogd erfpachter uitvoerbaar is, is de gemeente Schiedam van oordeel dat op grond van objectieve, redelijke en toetsbare criteria slechts één serieuze gegadigde in aanmerking komt voor de uitgifte in erfpacht van het genoemde perceel, te weten de beoogd erfpachter. </text:p>
            <text:p text:style-name="al"/>
            <text:p text:style-name="al">
            <text:span text:style-name="nadrukcur">Reactietermijn</text:span>
          </text:p>
            <text:p text:style-name="al">Bent u het niet eens met dit voornemen tot uitgifte in erfpacht, omdat u van mening bent ook als serieuze gegadigde in aanmerking te kunnen komen voor uitgifte in erfpacht van het Perceel? </text:p>
            <text:p text:style-name="al">Dan kunt u dit melden bij de gemeente Schiedam via het e-mailadres: <text:a xlink:href="mailto:schiedistrict.bedrijven@schiedam.nl" xlink:type="simple">schiedistrict.bedrijven@schiedam.nl</text:a> onder vermelding van <text:span text:style-name="nadrukondlijn">voorgenomen erfpachtuitgifte Strickledeweg 31-33.</text:span></text:p>
            <text:p text:style-name="al">Alleen schriftelijke en gemotiveerde reacties, die binnen 20 kalenderdagen, ingaande de dag na publicatie, zijn ingediend, worden in behandeling genomen. Het betreft in dit geval geen bezwaarschift in de zin van de Algemene wet bestuursrecht (Awb). Melden zich binnen de genoemde termijn geen andere serieuze gegadigden, dan zal de gemeente Schiedam de uitgifte in erfpacht aan de beoogd erfpachter verder effectueren.</text:p>
            <text:p text:style-name="al"/>
            <text:p text:style-name="al">Bij gebreke van een tijdig en gemotiveerd bericht vervalt het recht tegen al het voornoemde in rechte op te komen en/of daarop enige vordering tot schadevergoeding of welke andere aanspraak dan ook te baseren, althans heeft u uw rechten daarop verwerkt. De gemeente Schiedam en de beoogd erfpachter als serieuze gegadigde zouden immers onredelijk worden benadeeld indien pas na deze (duidelijk kenbaar gemaakte) termijn alsnog tegen het voornemen respectievelijk het aangaan van de overeenkomst zou worden opgekomen.</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59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chiedam</meta:user-defined>
    <meta:user-defined meta:name="OVERHEID.Informatietype/DC.type">officiële publicatie</meta:user-defined>
    <meta:user-defined meta:name="OVERHEIDop.Rubriek/DC.type">overige overheidsinformatie</meta:user-defined>
    <meta:user-defined meta:name="OVERHEID.Gemeente/OVERHEID.authority">Schiedam</meta:user-defined>
    <meta:user-defined meta:name="OVERHEID.Gemeente/DCTERMS.publisher">Schiedam</meta:user-defined>
    <meta:user-defined meta:name="OVERHEID.TaxonomieBeleidsagendaDecentraal/OVERHEID.category">Recht | Organisatie en beleid</meta:user-defined>
    <meta:user-defined meta:name="OVERHEIDop.referentienummer">N.v.t.</meta:user-defined>
    <dc:language>nl</dc:language>
    <meta:user-defined meta:name="OVERHEIDop.locatietype/OVERHEIDop.gebiedsmarkering">Adres</meta:user-defined>
    <meta:user-defined meta:name="DC.title">Voornemen tot uitgifte in erfpacht van Strickledeweg 31-33</meta:user-defined>
    <meta:user-defined meta:name="DCTERMS.W3CDTF/DCTERMS.available">2026-08-13</meta:user-defined>
    <meta:user-defined meta:name="DCTERMS.W3CDTF/OVERHEIDop.jaargang">2026</meta:user-defined>
    <meta:user-defined meta:name="OVERHEIDop.publicationIssue">385933</meta:user-defined>
    <meta:user-defined meta:name="OVERHEIDop.GmbID/DC.identifier">gmb-2026-385933</meta:user-defined>
    <meta:user-defined meta:name="OVERHEIDop.versieInformatie"/>
  </office:meta>
</office:document-meta>
</file>