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everstraat 123 3074SJ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3-07-2026</text:span> een aanvraag voor een omgevingsvergunning, met kenmerk <text:span text:style-name="nadrukvet">Z2026-009148</text:span>/<text:span text:style-name="nadrukvet">2026070301240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dakterras op de bestaande uitbouw op de locatie Beverstraat 123 3074SJ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593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148</meta:user-defined>
    <meta:user-defined meta:name="DCTERMS.abstract">het realiseren van een dakterras op de bestaande uit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everstraat 123 3074SJ Rot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31</meta:user-defined>
    <meta:user-defined meta:name="OVERHEIDop.GmbID/DC.identifier">gmb-2026-385931</meta:user-defined>
    <meta:user-defined meta:name="OVERHEIDop.versieInformatie"/>
  </office:meta>
</office:document-meta>
</file>