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weede Jan Steenstraat 92-H 1074C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nieuwen van het voegwerk van de voorgevel met behoud van bestemming daarvan tot vier woningen</text:p>
            <text:p text:style-name="common-al">Zaakadres: Tweede Jan Steenstraat 92-H 1074CS Amsterdam</text:p>
            <text:p text:style-name="common-al">Datum ontvangst: 19-06-2026</text:p>
            <text:p text:style-name="common-al">Zaaknummer: Z2026-027145</text:p>
            <text:p text:style-name="common-al">DSO-nummer: 202606190136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92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145</meta:user-defined>
    <meta:user-defined meta:name="DCTERMS.abstract">vernieuwen van het voegwerk van de voorgevel met behoud van bestemming daarvan tot vier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Tweede Jan Steenstraat 92-H 1074CS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29</meta:user-defined>
    <meta:user-defined meta:name="OVERHEIDop.GmbID/DC.identifier">gmb-2026-385929</meta:user-defined>
    <meta:user-defined meta:name="OVERHEIDop.versieInformatie"/>
  </office:meta>
</office:document-meta>
</file>