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37d3524e-eb9f-4658-b474-bdaa32adba79.png" manifest:media-type="image/x-eps"/>
  <manifest:file-entry manifest:full-path="Pictures/afb1629544708i897d6f04-f151-4801-8173-0875af59ca9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Theem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87</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Theemsdreef (de parallelweg)</text:span> (ter hoogte van huisnummer237 en 167 ; wegvak de parallelweg tussen Theemsdreef 167 en Milo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37d3524e-eb9f-4658-b474-bdaa32adba7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109.2mm"><draw:image xlink:href="Pictures/afb1629544708i897d6f04-f151-4801-8173-0875af59ca99.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9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Theemsdreef (ter hoogte van de Milosdreef; wegvak de parallelweg tussen Theemsdreef 167 en Milo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87</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Theemsdreef, Overvecht, Intrekken begin en einde 30 zone, Verkeersmaatregelen Gemeente Utrecht</meta:user-defined>
    <meta:user-defined meta:name="DCTERMS.W3CDTF/DCTERMS.available">2026-08-13</meta:user-defined>
    <meta:user-defined meta:name="OVERHEIDop.externeBijlage">bebordingsplan|exb-2026-28844</meta:user-defined>
    <meta:user-defined meta:name="DCTERMS.W3CDTF/OVERHEIDop.jaargang">2026</meta:user-defined>
    <meta:user-defined meta:name="OVERHEIDop.publicationIssue">385926</meta:user-defined>
    <meta:user-defined meta:name="OVERHEIDop.GmbID/DC.identifier">gmb-2026-385926</meta:user-defined>
    <meta:user-defined meta:name="OVERHEIDop.versieInformatie"/>
  </office:meta>
</office:document-meta>
</file>