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e gebruik openbare ruimte opslag diverse bouwobjecten, Bij de Achterbergsestraatweg 75, 3911CS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Tijdelijke gebruik openbare ruimte opslag diverse bouwobjecten, Bij de Achterbergsestraatweg 75, 3911CS Rhenen. Aanvraagnummer: Z2026-00000301. Indieningsdatum: 20 juli 2026.</text:p>
            <text:list text:style-name="id1-3-2-1-1-5">
              <text:list-item text:style-override="id1-3-2-1-1-5-1">
                <text:number>•</text:number>
                <text:p text:style-name="al">opslaan roerende zaken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01</meta:user-defined>
    <meta:user-defined meta:name="DCTERMS.abstract">Betreft: Aanvraag op locatie Bij de Achterbergsestraatweg 75, 3911CS Rhe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Tijdelijke gebruik openbare ruimte opslag diverse bouwobjecten, Bij de Achterbergsestraatweg 75, 3911CS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25</meta:user-defined>
    <meta:user-defined meta:name="OVERHEIDop.GmbID/DC.identifier">gmb-2026-385925</meta:user-defined>
    <meta:user-defined meta:name="OVERHEIDop.versieInformatie"/>
  </office:meta>
</office:document-meta>
</file>