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Gebruik openbare ruimte bij de Weverstraat en bouwplaats tegenover Zuidwal 22C , Weversstraat 7, 9, 25, 27 en 29, te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Gebruik openbare ruimte bij de Weverstraat en bouwplaats tegenover Zuidwal 22C , Weversstraat 7, 9, 25, 27 en 29, te Rhenen. Aanvraagnummer: Z2026-00000298. Indieningsdatum: 16 juli 2026.</text:p>
            <text:list text:style-name="id1-3-2-1-1-5">
              <text:list-item text:style-override="id1-3-2-1-1-5-1">
                <text:number>•</text:number>
                <text:p text:style-name="al">opslaan roerende zaken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92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98</meta:user-defined>
    <meta:user-defined meta:name="DCTERMS.abstract">Betreft: Aanvraag op locatie Weversstraat 7, 9, 25, 27 en 29, te Rhe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Gebruik openbare ruimte bij de Weverstraat en bouwplaats tegenover Zuidwal 22C , Weversstraat 7, 9, 25, 27 en 29, te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22</meta:user-defined>
    <meta:user-defined meta:name="OVERHEIDop.GmbID/DC.identifier">gmb-2026-385922</meta:user-defined>
    <meta:user-defined meta:name="OVERHEIDop.versieInformatie"/>
  </office:meta>
</office:document-meta>
</file>