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het organiseren van een evenement 'ZLM Tour' op 3 september 2026, Heinkenszandseweg t.h.v. Dorpsstraat N667 in Heinkenszand</text:p>
      <text:section text:name="zakelijke-mededeling_id1-3-2" text:style-name="zakelijke-mededeling">
        <text:section text:name="zakelijke-mededeling-tekst_id1-3-2-1" text:style-name="zakelijke-mededeling-tekst">
          <text:section text:name="tekst_id1-3-2-1-1" text:style-name="tekst">
            <text:p text:style-name="common-al">De burgemeester van gemeente Borsele maakt bekend dat hij op 11 augustus 2026 een Evenementenvergunning heeft verleend voor het organiseren van een evenement 'ZLM Tour' op 3 september 2026 in Heinkenszand op de locatie Heinkenszandseweg t.h.v. Dorpsstraat N667 in Heinkenszand.</text:p>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 </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8591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1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1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orsele</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466</meta:user-defined>
    <dc:language>nl</dc:language>
    <meta:user-defined meta:name="OVERHEIDop.locatietype/OVERHEIDop.gebiedsmarkering">Punt</meta:user-defined>
    <meta:user-defined meta:name="DC.title">Besluit Evenementenvergunning, het organiseren van een evenement 'ZLM Tour' op 3 september 2026, Heinkenszandseweg t.h.v. Dorpsstraat N667 in Heinkenszand</meta:user-defined>
    <meta:user-defined meta:name="DCTERMS.W3CDTF/DCTERMS.available">2026-08-13</meta:user-defined>
    <meta:user-defined meta:name="DCTERMS.W3CDTF/OVERHEIDop.jaargang">2026</meta:user-defined>
    <meta:user-defined meta:name="OVERHEIDop.publicationIssue">385919</meta:user-defined>
    <meta:user-defined meta:name="OVERHEIDop.GmbID/DC.identifier">gmb-2026-385919</meta:user-defined>
    <meta:user-defined meta:name="OVERHEIDop.versieInformatie"/>
  </office:meta>
</office:document-meta>
</file>