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54f23a76-8b57-4fe1-9feb-a1fb61c0069b.png" manifest:media-type="image/x-eps"/>
  <manifest:file-entry manifest:full-path="Pictures/afb1595782416i7da7fc8a-dad1-4f75-9513-bec62f979f8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Peeters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803</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Peetersdreef</text:span> (ter hoogte van de Elbedreef; wegvak tussen de Elbedreef en Peetersdreef 47)</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54f23a76-8b57-4fe1-9feb-a1fb61c0069b.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89.80000000000001mm"><draw:image xlink:href="Pictures/afb1595782416i7da7fc8a-dad1-4f75-9513-bec62f979f82.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91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1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1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Peetersdreef (ter hoogte van de Elbedreef; wegvak tussen de Elbedreef en Peetersdreef 47)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803</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Peetersdreef, Overvecht, Intrekken begin en einde 30 zone, Verkeersmaatregelen Gemeente Utrecht</meta:user-defined>
    <meta:user-defined meta:name="DCTERMS.W3CDTF/DCTERMS.available">2026-08-13</meta:user-defined>
    <meta:user-defined meta:name="OVERHEIDop.externeBijlage">bebordingsplan|exb-2026-28843</meta:user-defined>
    <meta:user-defined meta:name="DCTERMS.W3CDTF/OVERHEIDop.jaargang">2026</meta:user-defined>
    <meta:user-defined meta:name="OVERHEIDop.publicationIssue">385917</meta:user-defined>
    <meta:user-defined meta:name="OVERHEIDop.GmbID/DC.identifier">gmb-2026-385917</meta:user-defined>
    <meta:user-defined meta:name="OVERHEIDop.versieInformatie"/>
  </office:meta>
</office:document-meta>
</file>