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zoek om tijdelijk verhuur van 2 woningen i.h.k.v. Leegstandwet, Veldmaarschalk Montgomerylaan 463 5612BK Eindhoven, Veldmaarschalk Montgomerylaan 631 5612B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580 </text:p>
            <text:p text:style-name="common-al"> Omschrijving: verzoek om tijdelijk verhuur van 2 woningen i.h.k.v.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Veldmaarschalk Montgomerylaan 463 5612BK Eindhoven</text:p>
              </text:list-item>
              <text:list-item text:style-override="id1-3-2-1-1-5-2">
                <text:number>-</text:number>
                <text:p text:style-name="al"/>
                <text:p text:style-name="al">Veldmaarschalk Montgomerylaan 631 5612BP Eindhoven</text:p>
              </text:list-item>
            </text:list>
            <text:p text:style-name="common-al"> Soort aanvraag: Adressering en gebruik, Vergunning i.h.k.v. leegstandwet </text:p>
            <text:p text:style-name="common-al"> Besluit: Verleend </text:p>
            <text:p text:style-name="common-al"> Datum verzending: 11-08-2026 </text:p>
            <text:p text:style-name="common-al"> Heeft u direct belang bij deze beslissing? Dan kunt u binnen zes weken, na 11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591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580</meta:user-defined>
    <meta:user-defined meta:name="DCTERMS.abstract">verzoek om tijdelijk verhuur van 2 woningen i.h.k.v. Leegstandwe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: verzoek om tijdelijk verhuur van 2 woningen i.h.k.v. Leegstandwet, Veldmaarschalk Montgomerylaan 463 5612BK Eindhoven, Veldmaarschalk Montgomerylaan 631 5612BP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15</meta:user-defined>
    <meta:user-defined meta:name="OVERHEIDop.GmbID/DC.identifier">gmb-2026-385915</meta:user-defined>
    <meta:user-defined meta:name="OVERHEIDop.versieInformatie"/>
  </office:meta>
</office:document-meta>
</file>