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5*"/>
    </style:style>
    <style:style style:family="table-column" style:parent-style-name="colspec" style:name="id1-3-2-1-1-9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Verhuurvergunning -  diverse adressen in Terneuzen e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7 augustus 2026 een aanvraag voor een verhuurvergunning hebben ontvangen voor de locaties aan de Archimedesstraat 9, Pijnboomstraat 23, Eikenstraat 17, Eikenstraat 21 in Terneuzen en Johannes Vermeerstraat 4 in Axel. Deze aanvraag heeft zaaknummer <text:span text:style-name="nadrukvet">889904 </text:span>gekregen. </text:p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verhuurvergunning. Het maken van bezwaar is pas mogelijk na verlening van de vergunning. De verleende verhuurvergunning wordt ook gepubliceerd.</text:p>
            <text:p text:style-name="common-al"/>
            <text:p text:style-name="common-al">Terneuzen, 13 augustus 2026</text:p>
            <text:p text:style-name="common-al"/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column table:style-name="id1-3-2-1-1-9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91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Ingekomen aanvraag – Verhuurvergunning -  diverse adressen in Terneuzen en Ax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14</meta:user-defined>
    <meta:user-defined meta:name="OVERHEIDop.GmbID/DC.identifier">gmb-2026-385914</meta:user-defined>
    <meta:user-defined meta:name="OVERHEIDop.versieInformatie"/>
  </office:meta>
</office:document-meta>
</file>