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32620i9cc22349-9ad7-4f7b-b416-a003791479f6.png" manifest:media-type="image/png"/>
  <manifest:file-entry manifest:full-path="Pictures/Schermafbeelding2026-08-11132641i8d9a1b27-7873-4c15-9544-f92be477eb1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uitgifte in erfpacht (van percelen grond) gelegen aan Polijsterweg te Ams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 tot uitgifte in erfpacht van percelen grond aan de erfpachters van Klaprozenweg 42, 46, 48, Polijsterweg 5 en Draaierweg 2</text:span>
          </text:p>
            <text:p text:style-name="common-al">
            <text:span text:style-name="nadrukvet">Adres:</text:span> <text:span text:style-name="nadrukvet">Polijsterweg 3A-B en Polijsterweg ongenummerd (naast Klaprozenweg 42, 46 ,48) te Amsterdam</text:span></text:p>
            <text:p text:style-name="common-al">
            <text:span text:style-name="nadrukvet">Percelen bestaande erfpachtrechten van de erfpachters: gemeente Amsterdam, sectie K nummer 7167, groot 546 m2, nummer 6568, groot 313 m2 en nummer 6870, groot 1.021 m2 </text:span>
          </text:p>
            <text:p text:style-name="common-al">
            <text:span text:style-name="nadrukvet">Uit te geven perce(e)l(en): gemeente Amsterdam, sectie K, nummer 7168, nummer 7169 en nummer 12000 gedeeltelijk, tezamen groot circa 868 m<text:span text:style-name="sup">2 </text:span></text:span>
          </text:p>
            <text:p text:style-name="common-al">
            <draw:frame><draw:text-box><text:section text:name="plaatje_id1-3-2-1-1-5-1" text:style-name="plaatje">
              <text:p text:style-name="illustratie_id1-3-2-1-1-5-1-1"><draw:frame draw:style-name="illustratie_id1-3-2-1-1-5-1-1" text:anchor-type="paragraph" svg:width="120mm" svg:height="102.2mm"><draw:image xlink:href="Pictures/Schermafbeelding2026-08-11132620i9cc22349-9ad7-4f7b-b416-a003791479f6.png" xlink:type="simple"/></draw:frame></text:p>
            </text:section></draw:text-box></draw:frame>
          </text:p>
            <text:p text:style-name="common-al">De in erfpacht uit te geven percelen staan op onderstaande kaart aangegeven met rode arcering. In groen staan de door erfpachters aan de gemeente Amsterdam over te dragen (deel)percelen ten behoeve van de toekomstige openbare ruimte.</text:p>
            <text:p text:style-name="common-al">
            <draw:frame><draw:text-box><text:section text:name="plaatje_id1-3-2-1-1-7-1" text:style-name="plaatje">
              <text:p text:style-name="illustratie_id1-3-2-1-1-7-1-1"><draw:frame draw:style-name="illustratie_id1-3-2-1-1-7-1-1" text:anchor-type="paragraph" svg:width="120mm" svg:height="85.9mm"><draw:image xlink:href="Pictures/Schermafbeelding2026-08-11132641i8d9a1b27-7873-4c15-9544-f92be477eb13.png" xlink:type="simple"/></draw:frame></text:p>
            </text:section></draw:text-box></draw:frame>
          </text:p>
            <text:p text:style-name="common-al">
            <text:span text:style-name="nadrukvet">Onderbouwing/ motivering conform Didam </text:span>
          </text:p>
            <text:p text:style-name="common-al">De gemeente is van mening dat voor voormelde uitgifte in erfpacht slechts één serieuze gegadigde in aanmerking komt, zijnde de drie erfpachters van de omliggende erfpachtrechten of hun rechtsopvolger. De drie erfpachters willen komen tot één gezamenlijke herontwikkeling. Op grond van de navolgende objectieve, toetsbare en redelijke criteria:</text:p>
            <text:p text:style-name="common-al">- Het betreft een grondruil en uitgifte met en aan de erfpachters of hun rechtsopvolger die noodzakelijk is voor de, door de gemeente gewenste, herontwikkeling van de Klaprozenbuurt. Voor de realisatie van het bouwplan zal het nieuw uit te geven perceel grond in een erfpachtaanbieding worden samengevoegd met de drie bestaande erfpachtrechten. Hierbij ruilt de gemeente een deel van de openbare ruimte (circa 26 m2) grenzend aan E4 en E5 zoals hierboven aangegeven met de delen van de bestaande kavels van erfpachters (circa 284 m2) en wordt E5 (kadastraal bekend gemeente Amsterdam, sectie K nummers 7168 en 7169 (842 m2) nieuw uitgegeven. Per saldo is er sprake van een uitgifte in erfpacht van circa 584 m2.</text:p>
            <text:p text:style-name="common-al">- De uit te geven percelen zijn niet zelfstandig te ontwikkelen. </text:p>
            <text:p text:style-name="common-al">
            <text:span text:style-name="nadrukvet">
              <text:span text:style-name="nadrukcur">Kort geding en Vervaltermijn</text:span>
            </text:span>
          </text:p>
            <text:p text:style-name="common-al">Partijen die zich niet kunt verenigen met dit voornemen, dienen uiterlijk 20 dagen na publicatie van het voornemen in het Gemeenteblad een gerechtelijke procedure in kort geding aanhangig te hebben gemaakt bij de afdeling privaatrecht van de rechtbank Amsterdam door middel van het laten uitbrengen van een dagvaarding in kort geding aan het adres van de gemeente Amsterdam Amstel 1, 1011 PN Amsterdam (en in verband met het opvragen van de verhinderdata van de gemeente voor het kort geding via <text:a xlink:href="mailto:hasecretariaat@amsterdam.nl" xlink:type="simple"><text:span text:style-name="nadrukondlijn">hasecretariaat@amsterdam.nl</text:span></text:a>).</text:p>
            <text:p text:style-name="last-al">De termijn van 20 kalenderdagen is een vervaltermijn. Indien niet binnen deze termijn een Kort Geding aanhangig is gemaakt kunnen er geen aanspraken jegens de gemeente Amsterdam ter zake van de uitgifte in erfpacht van vermeld perceel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591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1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1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Kennisgeving voornemen tot uitgifte in erfpacht (van percelen grond) gelegen aan Polijsterweg te Amsterdam</meta:user-defined>
    <meta:user-defined meta:name="DCTERMS.W3CDTF/DCTERMS.available">2026-08-17</meta:user-defined>
    <meta:user-defined meta:name="DCTERMS.W3CDTF/OVERHEIDop.jaargang">2026</meta:user-defined>
    <meta:user-defined meta:name="OVERHEIDop.publicationIssue">385913</meta:user-defined>
    <meta:user-defined meta:name="OVERHEIDop.GmbID/DC.identifier">gmb-2026-385913</meta:user-defined>
    <meta:user-defined meta:name="OVERHEIDop.versieInformatie"/>
  </office:meta>
</office:document-meta>
</file>