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loods bij de Zuidelijke Meentsteeg 8B, Zuidelijke Meentsteeg 8B, 3911TD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Het bouwen van een loods bij de Zuidelijke Meentsteeg 8B, Zuidelijke Meentsteeg 8B, 3911TD Rhenen. Aanvraagnummer: Z2026-00000293. Indieningsdatum: 14 juli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technische bouwactiviteit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9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293</meta:user-defined>
    <meta:user-defined meta:name="DCTERMS.abstract">Betreft: Aanvraag op locatie Zuidelijke Meentsteeg 8B, 3911TD Rhenen</meta:user-defined>
    <dc:language>nl</dc:language>
    <meta:user-defined meta:name="OVERHEIDop.locatietype/OVERHEIDop.gebiedsmarkering">Vlak</meta:user-defined>
    <meta:user-defined meta:name="DC.title">Aanvraag vergunning voor Het bouwen van een loods bij de Zuidelijke Meentsteeg 8B, Zuidelijke Meentsteeg 8B, 3911TD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09</meta:user-defined>
    <meta:user-defined meta:name="OVERHEIDop.GmbID/DC.identifier">gmb-2026-385909</meta:user-defined>
    <meta:user-defined meta:name="OVERHEIDop.versieInformatie"/>
  </office:meta>
</office:document-meta>
</file>