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61831i14d942ef-0003-44c1-abc6-5d3d8e79e5ae.png" manifest:media-type="image/png"/>
  <manifest:file-entry manifest:full-path="Pictures/Schermafbeelding2026-08-11125420i093b3870-8a70-44a6-a12f-fa7784059dd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uitgifte in erfpacht (van perceel grond) gelegen voor Vuurwerkerweg 17A en B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aan de erfpachter, Unidentified Amsterdam Objects BV</text:span>
          </text:p>
            <text:p text:style-name="common-al">
            <text:span text:style-name="nadrukvet">Adres:</text:span> <text:span text:style-name="nadrukvet">Vuurwerkerweg 17A en B te Amsterdam</text:span></text:p>
            <text:p text:style-name="common-al">
            <text:span text:style-name="nadrukvet">Perceel bestaand erfpachtrecht: gemeente Amsterdam, sectie K nummer 6655, groot 915 m2 </text:span>
          </text:p>
            <text:p text:style-name="common-al">
            <text:span text:style-name="nadrukvet">Uit te geven perceel: gemeente Amsterdam, sectie K, nummer 11961 gedeeltelijk, groot circa 222 m<text:span text:style-name="sup">2 </text:span></text:span>
          </text:p>
            <text:p text:style-name="common-al">
            <draw:frame><draw:text-box><text:section text:name="plaatje_id1-3-2-1-1-5-1" text:style-name="plaatje">
              <text:p text:style-name="illustratie_id1-3-2-1-1-5-1-1"><draw:frame draw:style-name="illustratie_id1-3-2-1-1-5-1-1" text:anchor-type="paragraph" svg:width="130mm" svg:height="88.69999999999999mm"><draw:image xlink:href="Pictures/Schermafbeelding2026-08-11161831i14d942ef-0003-44c1-abc6-5d3d8e79e5ae.png" xlink:type="simple"/></draw:frame></text:p>
            </text:section></draw:text-box></draw:frame>
          </text:p>
            <text:p text:style-name="common-al">De in erfpacht uit te geven perceeluitbreiding staat op onderstaande kaart aangegeven met rode arcering. In groen staat het door erfpachter aan de gemeente Amsterdam over te dragen (deel)perceel.</text:p>
            <text:p text:style-name="common-al">
            <draw:frame><draw:text-box><text:section text:name="plaatje_id1-3-2-1-1-7-1" text:style-name="plaatje">
              <text:p text:style-name="illustratie_id1-3-2-1-1-7-1-1"><draw:frame draw:style-name="illustratie_id1-3-2-1-1-7-1-1" text:anchor-type="paragraph" svg:width="120mm" svg:height="86.8mm"><draw:image xlink:href="Pictures/Schermafbeelding2026-08-11125420i093b3870-8a70-44a6-a12f-fa7784059dd7.png" xlink:type="simple"/></draw:frame></text:p>
            </text:section></draw:text-box></draw:frame>
          </text:p>
            <text:p text:style-name="common-al">  </text:p>
            <text:p text:style-name="common-al">
            <text:span text:style-name="nadrukvet">Onderbouwing/ motivering conform Didam </text:span>
          </text:p>
            <text:p text:style-name="common-al">De gemeente is van mening dat voor voormelde uitgifte in erfpacht slechts één serieuze gegadigde in aanmerking komt, op grond van de navolgende objectieve, toetsbare en redelijke criteria:</text:p>
            <text:p text:style-name="common-al">- Het betreft een grondruil met de erfpachter die noodzakelijk is voor de, door de gemeente gewenste, herontwikkeling van de Klaprozenbuurt. Hierbij ruilt de gemeente een deel van de openbare ruimte (circa 222 m2) grenzend aan de kavel kadastraal bekend gemeente Amsterdam, sectie K nummer 6655, met een deel van de bestaande kavel van erfpachter, kadastraal bekend gemeente Amsterdam, sectie K nummer 6548 (circa 364 m2). Per saldo levert erfpachter meer oppervlak in dan er uitbreidingsruimte wordt uitgegeven.</text:p>
            <text:p text:style-name="common-al">- Het uit te geven perceel is niet zelfstandig te ontwikkelen. </text:p>
            <text:p text:style-name="common-al">
            <text:span text:style-name="nadrukvet">
              <text:span text:style-name="nadrukcur">Kort geding en Vervaltermijn</text:span>
            </text:span>
          </text:p>
            <text:p text:style-name="common-al">Partijen die zich niet kunt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Amsterdam Amstel 1, 1011 PN Amsterdam (en in verband met het opvragen van de verhinderdata van de gemeente voor het kort geding via <text:a xlink:href="mailto:hasecretariaat@amsterdam.nl" xlink:type="simple"><text:span text:style-name="nadrukondlijn">hasecretariaat@amsterdam.nl</text:span></text:a>).</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9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Kennisgeving voornemen tot uitgifte in erfpacht (van perceel grond) gelegen voor Vuurwerkerweg 17A en B te Amsterdam</meta:user-defined>
    <meta:user-defined meta:name="DCTERMS.W3CDTF/DCTERMS.available">2026-08-17</meta:user-defined>
    <meta:user-defined meta:name="DCTERMS.W3CDTF/OVERHEIDop.jaargang">2026</meta:user-defined>
    <meta:user-defined meta:name="OVERHEIDop.publicationIssue">385908</meta:user-defined>
    <meta:user-defined meta:name="OVERHEIDop.GmbID/DC.identifier">gmb-2026-385908</meta:user-defined>
    <meta:user-defined meta:name="OVERHEIDop.versieInformatie"/>
  </office:meta>
</office:document-meta>
</file>