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069b1787-f4d6-4131-8886-1eeb36ea7c77.png" manifest:media-type="image/x-eps"/>
  <manifest:file-entry manifest:full-path="Pictures/afb1448044977ib616adcf-d5a6-4092-bd36-e95a4ffe5c5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Pallas-Athene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812</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Pallas-Athenedreef</text:span> (ter hoogte van de Wolgadreef; wegvak tussen Wolgadreef en Parnassusdreef)</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069b1787-f4d6-4131-8886-1eeb36ea7c77.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30mm" svg:height="79.1mm"><draw:image xlink:href="Pictures/afb1448044977ib616adcf-d5a6-4092-bd36-e95a4ffe5c52.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90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0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0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Pallas-Athenedreef (ter hoogte van de Wolgadreef; wegvak tussen Wolgadreef en Parnassus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812</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Pallas-Athenedreef, Overvecht, Intrekken begin en einde 30 zone, Verkeersmaatregelen Gemeente Utrecht</meta:user-defined>
    <meta:user-defined meta:name="DCTERMS.W3CDTF/DCTERMS.available">2026-08-13</meta:user-defined>
    <meta:user-defined meta:name="OVERHEIDop.externeBijlage">bebordingsplan|exb-2026-28837</meta:user-defined>
    <meta:user-defined meta:name="DCTERMS.W3CDTF/OVERHEIDop.jaargang">2026</meta:user-defined>
    <meta:user-defined meta:name="OVERHEIDop.publicationIssue">385907</meta:user-defined>
    <meta:user-defined meta:name="OVERHEIDop.GmbID/DC.identifier">gmb-2026-385907</meta:user-defined>
    <meta:user-defined meta:name="OVERHEIDop.versieInformatie"/>
  </office:meta>
</office:document-meta>
</file>