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Hilverberg 1, 5508 EG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361</text:span>. Op 11-08-2026 is het besluit naar de aanvrager verzonden.</text:p>
            <text:p text:style-name="common-al">De zaak betreft locatie Hilverberg 1, 5508 EG in Veldhoven en heeft de omschrijving "bouwen van een carport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9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61</meta:user-defined>
    <meta:user-defined meta:name="DCTERMS.abstract">bouwen van een carpo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Hilverberg 1, 5508 EG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6</meta:user-defined>
    <meta:user-defined meta:name="OVERHEIDop.GmbID/DC.identifier">gmb-2026-385906</meta:user-defined>
    <meta:user-defined meta:name="OVERHEIDop.versieInformatie"/>
  </office:meta>
</office:document-meta>
</file>