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aanvraag ingetrokken Nieuwendammerdijk 156 1025LS Amsterdam Noor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kappen van 3 bomen</text:p>
            <text:p text:style-name="common-al">Besluit: aanvraag ingetrokken</text:p>
            <text:p text:style-name="common-al">Ingetrokken op: 18-06-2026</text:p>
            <text:p text:style-name="common-al">Zaakadres: Nieuwendammerdijk 156 1025LS Amsterdam</text:p>
            <text:p text:style-name="common-al">Zaaknummer: Z2026-015625</text:p>
            <text:p text:style-name="common-al">DSO-nummer: 2026040800773</text:p>
            <text:p text:style-name="last-al">De aanvraag is door de aanvrager ingetrok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5905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905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905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Z2026-015625</meta:user-defined>
    <meta:user-defined meta:name="DCTERMS.abstract">kappen van 3 bomen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Aanvraag omgevingsvergunning aanvraag ingetrokken Nieuwendammerdijk 156 1025LS Amsterdam Noord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5905</meta:user-defined>
    <meta:user-defined meta:name="OVERHEIDop.GmbID/DC.identifier">gmb-2026-385905</meta:user-defined>
    <meta:user-defined meta:name="OVERHEIDop.versieInformatie"/>
  </office:meta>
</office:document-meta>
</file>