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zoek tot een huisnummer aan het bestaande pand tegenover de Cuneraweg 218, Tegenover de Cuneraweg 218, 3911RS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Verzoek tot een huisnummer aan het bestaande pand tegenover de Cuneraweg 218, Tegenover de Cuneraweg 218, 3911RS Rhenen. Aanvraagnummer: Z2026-00000292. Indieningsdatum: 14 juli 2026.</text:p>
            <text:list text:style-name="id1-3-2-1-1-5">
              <text:list-item text:style-override="id1-3-2-1-1-5-1">
                <text:number>•</text:number>
                <text:p text:style-name="al">technische bouwactiviteit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9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92</meta:user-defined>
    <meta:user-defined meta:name="DCTERMS.abstract">Betreft: Aanvraag op locatie Tegenover de Cuneraweg 218, 3911RS Rhenen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Aanvraag vergunning voor Verzoek tot een huisnummer aan het bestaande pand tegenover de Cuneraweg 218, Tegenover de Cuneraweg 218, 3911RS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903</meta:user-defined>
    <meta:user-defined meta:name="OVERHEIDop.GmbID/DC.identifier">gmb-2026-385903</meta:user-defined>
    <meta:user-defined meta:name="OVERHEIDop.versieInformatie"/>
  </office:meta>
</office:document-meta>
</file>