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Z26-068543d.d.200726iabbabf1d-cddb-41a3-a927-601c1305fe3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Realisatie voetgangersoversteekplaats (VOP) zebrapad op de Streekelsweg, Posterholt</text:p>
      <text:section text:name="regeling_id1-3-2" text:style-name="regeling">
        <text:section text:name="aanhef_id1-3-2-1" text:style-name="aanhef">
          <text:section text:name="context_id1-3-2-1-1" text:style-name="context">
            <text:p text:style-name="context.al">
            <text:span text:style-name="nadrukvet">Gem.reg.nr. </text:span>Z26-068543</text:p>
            <text:p text:style-name="context_bottom"/>
          </text:section>
          <text:p text:style-name="aanhef_wie">Specialist/beleidsmedewerker Openbare Werken, Verkeer G. Brings</text:p>
          <text:section text:name="considerans_id1-3-2-1-3" text:style-name="considerans">
            <text:p text:style-name="tussenkopcur">
            <text:span text:style-name="nadrukvet">BURGEMEESTER EN WETHOUDERS VAN ROERDALEN</text:span>
          </text:p>
            <text:p text:style-name="considerans.al">
            <text:span text:style-name="nadrukvet">Gelet op: </text:span>
          </text:p>
            <text:p text:style-name="considerans.al">De bepalingen in de Wegenverkeerswet 1994, het Reglement Verkeersregels en Verkeerstekens 1990, het Besluit Administratieve Bepalingen inzake het Wegverkeer (BABW) en de Algemene wet bestuursrecht; -</text:p>
            <text:p text:style-name="considerans.al">
            <text:span text:style-name="nadrukvet">Overwegende:</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nsiderans.al">
            <text:span text:style-name="nadrukvet">Uit het oogpunt van: </text:span>
          </text:p>
            <text:p text:style-name="considerans.al">Het verzekeren van de veiligheid op de wegen;</text:p>
            <text:p text:style-name="considerans.al">Het beschermen van de weggebruikers en passagiers ;</text:p>
            <text:p text:style-name="considerans.al">Het in stand houden van de weg en het waarborgen van de bruikbaarheid daarvan;</text:p>
            <text:p text:style-name="considerans.al">Het zoveel mogelijk waarborgen van de vrijheid van het verkeer.</text:p>
            <text:p text:style-name="considerans.al">
            <text:span text:style-name="nadrukvet">Is het gewenst om</text:span>
          </text:p>
            <text:p text:style-name="considerans.al">In het kader van een veilige route van en naar huis voor de meer kwetsbare verkeersdeelnemers</text:p>
            <text:p text:style-name="considerans.al">(ouderen, mindervaliden, kinderen) voor het bereiken van de nieuwe locatie basisschool De Mezenhof een voetgangersoversteekplaats te realiseren door de aanleg van een zebrapad op de Streekelsweg.</text:p>
            <text:p text:style-name="considerans.al">
            <text:span text:style-name="nadrukvet">Motivering </text:span>
          </text:p>
            <text:p text:style-name="considerans.al">In Posterholt wordt een nieuwe basisschool gevestigd. Doordat in de nieuwbouw meerdere bestemmingen komen die ook zorgen voor meer verkeer en dus ook meer verkeersbewegingen. De kwetsbare verkeersdeelnemers (ouderen, mindervaliden, kinderen) die de nieuwe locatie De Mezenhof als bestemming hebben. Willen ook graag op een veilige manier van en naar huis. </text:p>
            <text:p text:style-name="considerans.al">Uit het oogpunt van het verzekeren van de veiligheid op de weg, het beschermen van de</text:p>
            <text:p text:style-name="considerans.al">weggebruikers en passagiers is het gewenst om de voetgangersoversteekplaats met</text:p>
            <text:p text:style-name="considerans.al">zebramarkering en bord L2f, over de Streekelsweg, gelegen tussen de nieuwe school en de Wittemolenweg, te realiseren.</text:p>
            <text:p text:style-name="considerans.al">
            <text:span text:style-name="nadrukvet">
              <text:span text:style-name="nadrukcur">Juridisch kader verkeersbesluit </text:span>
            </text:span>
          </text:p>
            <text:p text:style-name="considerans.al">Van belang zijn de bepalingen in de Wegenverkeerswet 1994, het Reglement Verkeersregels en Verkeerstekens 1990 (RVV) en het Besluit Administratieve bepalingen inzake het Wegverkeer (BABW). In artikel 15, lid 1 van de Wegenverkeerswet is opgenomen dat voor het plaatsen en verwijderen van verkeerstekens een verkeersbesluit vereist is. In het BABW is nader gespecificeerd voor welke verkeerstekens een verkeersbesluit nodig is. </text:p>
            <text:p text:style-name="considerans.al">In artikel 15, lid 2 van de Wegenverkeerswet is opgenomen dat voor het plaatsen of verwijderen van (fysieke) maatregelen die leiden tot een beperking of uitbreiding van het aantal categorieën weggebruikers die gebruik kunnen maken van een weg een verkeersbesluit is vereist. </text:p>
            <text:p text:style-name="considerans.al">Artikel 12 van het BABW bepaalt dat: </text:p>
            <text:p text:style-name="considerans.al">De plaatsing of verwijdering van de hierna genoemde verkeerstekens moet geschieden krachtens een verkeersbesluit: </text:p>
            <text:p text:style-name="considerans.al">a) de borden die zijn opgenomen in de hoofdstukken A tot en met G van bijlage1,</text:p>
            <text:p text:style-name="considerans.al"> behorende bij het RVV 1990, uitgezonderd de borden C22 en E9, alsmede de borden E4, </text:p>
            <text:p text:style-name="considerans.al">E12 en E13, tenzij onder deze verkeersborden een onderbord als bedoeld in artikel 8, tweede lid, onderdeel d, wordt aangebracht; </text:p>
            <text:p text:style-name="considerans.al">b) de volgende verkeerstekens op het wegdek: </text:p>
            <text:p text:style-name="considerans.al">1. doorgetrokken strepen;</text:p>
            <text:p text:style-name="considerans.al"> 2. aanduiding van fietsstroken;</text:p>
            <text:p text:style-name="considerans.al">3. aanduiding van busstroken en busbanen;</text:p>
            <text:p text:style-name="considerans.al">4. voetgangersoversteekplaatsen;</text:p>
            <text:p text:style-name="considerans.al">5. gele doorgetrokken strepen;</text:p>
            <text:p text:style-name="considerans.al">6. gele onderbroken strepen</text:p>
            <text:p text:style-name="considerans.al"> 7. haaientanden </text:p>
            <text:p text:style-name="considerans.al">In onderstaande tekst wordt aangegeven waar borden worden geplaatst en markeringen worden aangebracht. </text:p>
            <text:p text:style-name="considerans.al">Uit artikel 12 BABW blijkt dat voor het plaatsen of verwijderen van fysieke maatregelen, zoals drempels en inritconstructies, geen verkeersbesluit vereist is. Deze fysieke maatregelen vallen dan ook buiten het verkeersbesluit. </text:p>
            <text:p text:style-name="considerans.al">
            <text:span text:style-name="nadrukvet">
              <text:span text:style-name="nadrukcur">Aanpak en inrichting</text:span>
            </text:span>
          </text:p>
            <text:p text:style-name="considerans.al">De voetgangersoversteekplaats wordt gerealiseerd conform de daarvoor geldende richtlijnen. De markering wordt ondersteunend door de verkeersborden L2f (RVV 1990). Exacte uitvoering: zie situatietekening Z26-068543.</text:p>
            <text:p text:style-name="considerans.al">
            <text:span text:style-name="nadrukvet">Belangenafweging </text:span>
          </text:p>
            <text:p text:style-name="considerans.al"> Overwegende dat:</text:p>
            <text:p text:style-name="considerans.al">- De Streekelsweg een in twee richtingen te berijden erftoegangsweg binnen de bebouwdekom van Posterholt is met een maximum snelheid geldt van 30 km/h;</text:p>
            <text:p text:style-name="considerans.al">- Namens basisschool De Mezenhof en bezoekers te Posterholt is gevraagd om realisatie van een zebrapad over de Streekelsweg;</text:p>
            <text:p text:style-name="considerans.al">- Als reden voor dit verzoek wordt aangegeven dat met name de meer kwetsbareverkeersdeelnemers (ouderen, mindervaliden, kinderen) graag een veilige looproutewillen. Zodat men op een veilige manier naar en van de locatie De Mezenhof kankomen;</text:p>
            <text:p text:style-name="considerans.al">- In het kader van de toegankelijkheid en oversteekbaarheid ten behoeve meer kwetsbareverkeersdeelnemers;</text:p>
            <text:p text:style-name="considerans.al">- De meer kwetsbare verkeersdeelnemers (ouderen, mindervaliden, kinderen) en debezoekers van locatie De Mezenhof deze straat regelmatig oversteken om op hunbestemming te komen;</text:p>
            <text:p text:style-name="considerans.al">- De moeite met oversteken kan worden verlicht door de realisatie van een zebrapad;</text:p>
            <text:p text:style-name="considerans.al">- De voetgangersoversteekplaats gesitueerd wordt op de Streekelsweg tussen de nieuwe locatie van de basisschool en de Wittemolenweg;</text:p>
            <text:p text:style-name="considerans.al">- De verkeerssamenstelling van het verkeer op de Streekelsweg bestaat uit auto- envrachtverkeer;</text:p>
            <text:p text:style-name="considerans.al">- Het belang van een gebundelde, vrije doorgang van voetgangers op de Streekelswegzwaarder weegt dan het belang van bestuurders op de Streekelsweg om hun weg tevervolgen zonder voorrang te behoeven verlenen aan voetgangers;</text:p>
            <text:p text:style-name="considerans.al">- Voor zover belanghebbenden nadelige gevolgen ondervinden van het besluit deze niet onevenredig zijn in verhouding tot de met dit besluit te dienen doelen (artikel 3:4, lid 2, van de Algemene wet bestuursrecht).</text:p>
            <text:p text:style-name="considerans.al">
            <text:span text:style-name="nadrukvet">Gehoord </text:span>
          </text:p>
            <text:p text:style-name="considerans.al">Overeenkomstig artikel 24 van het Besluit Administratieve Bepalingen inzake het Wegverkeer is overleg gepleegd omtrent deze maatregel met de taakaccenthouder verkeer van de basiseenheid Echt-Susteren-Roerdalen van de politieregio Limburg en dat zij positief adviseert. Het betreffende advies is afgegeven op maandag 27 juli 2026.</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
            <text:list text:style-name="id1-3-2-2-1-2">
              <text:list-item text:style-override="id1-3-2-2-1-2-1">
                <text:number>I.</text:number>
                <text:p text:style-name="al">Realisatie van een voetgangersoversteekplaats (VOP) op de Streekelsweg in Posterholt;</text:p>
              </text:list-item>
            </text:list>
            <text:list text:style-name="id1-3-2-2-1-3">
              <text:list-item text:style-override="id1-3-2-2-1-3-1">
                <text:number>II.</text:number>
                <text:p text:style-name="al">Een en ander uit te voeren door het plaatsen van de verkeersborden L2f (RVV 1990) en het aanbrengen van zebramarkering ter hoogte van Streekelsweg 13.</text:p>
                <text:p text:style-name="al">
                <draw:frame><draw:text-box><text:section text:name="plaatje_id1-3-2-2-1-3-1-3-1" text:style-name="plaatje">
                  <text:p text:style-name="illustratie_id1-3-2-2-1-3-1-3-1-1"><draw:frame draw:style-name="illustratie_id1-3-2-2-1-3-1-3-1-1" text:anchor-type="paragraph" svg:width="150mm" svg:height="106.1mm"><draw:image xlink:href="Pictures/SituatietekeningZ26-068543d.d.200726iabbabf1d-cddb-41a3-a927-601c1305fe3d.jpg" xlink:type="simple"/></draw:frame></text:p>
                </text:section></draw:text-box></draw:frame>
              </text:p>
                <text:p text:style-name="al">St. Odiliënberg, 20 juli 2026</text:p>
                <text:p text:style-name="al"/>
                <text:p text:style-name="al">Hoogachtend, </text:p>
                <text:p text:style-name="al"/>
                <text:p text:style-name="al">Burgemeester en wethouders van de gemeente Roerdalen,</text:p>
                <text:p text:style-name="al">krachtens mandaat, </text:p>
                <text:p text:style-name="al"/>
                <text:p text:style-name="al">G (Guus) Brings</text:p>
                <text:p text:style-name="al">Specialist/beleidsmedewerker Openbare Werken, Verkeer</text:p>
                <text:p text:style-name="al"/>
              </text:list-item>
            </text:list>
            <text:p text:style-name="tekst_bottom"/>
          </text:section>
        </text:section>
        <text:section text:name="bezwaarschrift_id1-3-2-3" text:style-name="bezwaarschrift">
          <text:p text:style-name="bezwaarschrift_top"/>
          <text:p text:style-name="tussenkopvetcur">Bezwaar</text:p>
          <text:p text:style-name="tussenkopcur">Op grond van de Algemene wet bestuursrecht kan iedereen wiens belang rechtstreeks bij dit besluit is betrokken, hiertegen binnen zes weken na de dag waarop dit besluit bekend is gemaakt, een bezwaarschrift indienen. Het bezwaarschrift moet worden gericht aan het college van Burgemeester en Wethouders van Roerdalen, Postbus 6099, 6077 ZH Sint Odiliënberg. Het maken van bezwaar schorst niet de werking van dit besluit. </text:p>
          <text:p text:style-name="bezwaarschrift_al">Het bezwaarschrift moet ten minste bevatten: </text:p>
          <text:p text:style-name="bezwaarschrift_al"/>
          <text:list text:style-name="id1-3-2-3-5">
            <text:list-item text:style-override="id1-3-2-3-5-1">
              <text:number>a)</text:number>
              <text:p text:style-name="al">naam en adres </text:p>
            </text:list-item>
            <text:list-item text:style-override="id1-3-2-3-5-2">
              <text:number>b)</text:number>
              <text:p text:style-name="al">de dagtekening </text:p>
            </text:list-item>
            <text:list-item text:style-override="id1-3-2-3-5-3">
              <text:number>c)</text:number>
              <text:p text:style-name="al">omschrijving van het besluit waartegen het bezwaarschrift gericht is; Verkeersbesluit "Z26-068543 Realisatie voetgangersoversteekplaats (VOP) zebrapad op de Streekelsweg, Posterholt"</text:p>
            </text:list-item>
            <text:list-item text:style-override="id1-3-2-3-5-4">
              <text:number>d)</text:number>
              <text:p text:style-name="al">de gronden van het bezwaar  </text:p>
              <text:p text:style-name="al">Wanneer u van mening bent dat vanwege spoed niet op het besluit op uw bezwaarschrift gewacht kan worden, kunt u bij de voorzieningsrechter van de Rechtbank Limburg, sector Bestuursrecht, Postbus 950 te 6040 AZ Roermond verzoeken dit besluit te schorsen en/of een voorlopige voorziening te treffen.</text:p>
            </text:list-item>
          </text:list>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3-1-1" style:parent-style-name="Standard">
      <style:paragraph-properties style:line-spacing="0mm" style:text-autospace="none" ofo:line-height="0.001cm"/>
    </style:style>
    <style:style style:family="graphic" style:name="illustratie_id1-3-2-2-1-3-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dalen</text:p>
            </table:table-cell>
            <table:table-cell office:value-type="string" table:style-name="header.C">
              <text:p text:style-name="headerright"><text:span text:style-name="nr">Nr. 3858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erdalen</meta:user-defined>
    <meta:user-defined meta:name="OVERHEID.Gemeente/OVERHEID.authority">Roerdalen</meta:user-defined>
    <meta:user-defined meta:name="OVERHEID.Informatietype/DC.type">officiële publicatie</meta:user-defined>
    <meta:user-defined meta:name="OVERHEIDop.Rubriek/DC.type">verkeersbesluit of -mededeling</meta:user-defined>
    <meta:user-defined meta:name="OVERHEID.Gemeente/DCTERMS.publisher">Roerdal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erdalen - Realisatie voetgangersoversteekplaats (VOP) zebrapad - Streekelsweg, Posterhol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068543</meta:user-defined>
    <meta:user-defined meta:name="DCTERMS.abstract">Realisatie voetgangersoversteekplaats (VOP) zebrapad op de Streekelsweg, Posterholt</meta:user-defined>
    <meta:user-defined meta:name="OVERHEIDop.verkeersbordcode">L2</meta:user-defined>
    <dc:language>nl</dc:language>
    <meta:user-defined meta:name="OVERHEIDop.locatietype/OVERHEIDop.gebiedsmarkering">Punt</meta:user-defined>
    <meta:user-defined meta:name="OVERHEIDop.locatietype/OVERHEIDop.gebiedsmarkering">Punt</meta:user-defined>
    <meta:user-defined meta:name="DC.title">Verkeersbesluit: Realisatie voetgangersoversteekplaats (VOP) zebrapad op de Streekelsweg, Posterholt</meta:user-defined>
    <meta:user-defined meta:name="DCTERMS.W3CDTF/DCTERMS.available">2026-08-24</meta:user-defined>
    <meta:user-defined meta:name="OVERHEIDop.externeBijlage">Situatietekening Z26-068543|exb-2026-28836</meta:user-defined>
    <meta:user-defined meta:name="DCTERMS.W3CDTF/OVERHEIDop.jaargang">2026</meta:user-defined>
    <meta:user-defined meta:name="OVERHEIDop.publicationIssue">385899</meta:user-defined>
    <meta:user-defined meta:name="OVERHEIDop.GmbID/DC.identifier">gmb-2026-385899</meta:user-defined>
    <meta:user-defined meta:name="OVERHEIDop.versieInformatie"/>
  </office:meta>
</office:document-meta>
</file>