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4f48d54e-eae5-4da7-a7db-ebef81e95b13.png" manifest:media-type="image/x-eps"/>
  <manifest:file-entry manifest:full-path="Pictures/afb514155590i6fc9f0fd-5032-43f2-b518-4ce5b40b9ce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Oranjerivier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78</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Oranjerivierdreef</text:span> (ter hoogte van huisnummer 48; wegvak tussen Kasaidreef en Zambesi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4f48d54e-eae5-4da7-a7db-ebef81e95b13.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85.19999999999999mm"><draw:image xlink:href="Pictures/afb514155590i6fc9f0fd-5032-43f2-b518-4ce5b40b9ceb.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89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Oranjerivierdreef (ter hoogte van huisnummer 48; wegvak tussen Kasaidreef en Zambesi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78</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Oranjerivierdreef, Overvecht, Intrekken begin en einde 30 zone, Verkeersmaatregelen Gemeente Utrecht</meta:user-defined>
    <meta:user-defined meta:name="DCTERMS.W3CDTF/DCTERMS.available">2026-08-13</meta:user-defined>
    <meta:user-defined meta:name="OVERHEIDop.externeBijlage">bebordingsplan|exb-2026-28835</meta:user-defined>
    <meta:user-defined meta:name="DCTERMS.W3CDTF/OVERHEIDop.jaargang">2026</meta:user-defined>
    <meta:user-defined meta:name="OVERHEIDop.publicationIssue">385898</meta:user-defined>
    <meta:user-defined meta:name="OVERHEIDop.GmbID/DC.identifier">gmb-2026-385898</meta:user-defined>
    <meta:user-defined meta:name="OVERHEIDop.versieInformatie"/>
  </office:meta>
</office:document-meta>
</file>