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Voetbalveld van de Montessorischool Loenersloot - Ontheffing artikel 35 alcoholwet vergunning bij Spooktocht Loen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Ontheffing artikel 35 alcoholwet vergunning bij Spooktocht Loenersloot op de locatie Voetbalveld van de Montessorischool Loenersloot.</text:p>
            <text:p text:style-name="common-al">Datum besluit: 11 augustus 2026</text:p>
            <text:p text:style-name="common-al">Zaaknummer: Z2026-00001747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747 tot 22 september 2026 inzien. Dit kan via de knop 'Bekijk documenten' aan de linkerkant van deze pagina, onder het kopje 'Extra informatie'. U kunt ook de link jeleefomgeving.nl/inzien/823214527/3584a752-118a-49fb-a848-3456e78b955a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8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747</meta:user-defined>
    <meta:user-defined meta:name="DCTERMS.abstract">Betreft: Besluit op locatie Voetbalveld van de Montessorischool Loenersloot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Voetbalveld van de Montessorischool Loenersloot - Ontheffing artikel 35 alcoholwet vergunning bij Spooktocht Loenersloot</meta:user-defined>
    <meta:user-defined meta:name="OVERHEIDop.datumEindeReactietermijn">2026-09-22</meta:user-defined>
    <meta:user-defined meta:name="OVERHEIDop.terinzageleggingBG">https://jeleefomgeving.nl/inzien/823214527/3584a752-118a-49fb-a848-3456e78b955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97</meta:user-defined>
    <meta:user-defined meta:name="OVERHEIDop.GmbID/DC.identifier">gmb-2026-385897</meta:user-defined>
    <meta:user-defined meta:name="OVERHEIDop.versieInformatie"/>
  </office:meta>
</office:document-meta>
</file>