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carport bij een vergunde nog te bouwen woning op Kavel 22, Nabij de Cuneraweg 243, 3911RJ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Het realiseren van een carport bij een vergunde nog te bouwen woning op Kavel 22, Nabij de Cuneraweg 243, 3911RJ Rhenen. Aanvraagnummer: Z2026-00000290. Indieningsdatum: 13 juli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89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90</meta:user-defined>
    <meta:user-defined meta:name="DCTERMS.abstract">Betreft: Aanvraag op locatie Nabij de Cuneraweg 243, 3911RJ Rhe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realiseren van een carport bij een vergunde nog te bouwen woning op Kavel 22, Nabij de Cuneraweg 243, 3911RJ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96</meta:user-defined>
    <meta:user-defined meta:name="OVERHEIDop.GmbID/DC.identifier">gmb-2026-385896</meta:user-defined>
    <meta:user-defined meta:name="OVERHEIDop.versieInformatie"/>
  </office:meta>
</office:document-meta>
</file>