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Djept 55, 5509 LD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299</text:span>. Op 11-08-2026 is het besluit naar de aanvrager verzonden.</text:p>
            <text:p text:style-name="common-al">De zaak betreft locatie Djept 55, 5509 LD in Veldhoven en heeft de omschrijving "plaatsen van een overkapping". De vergunning is afgewezen, omdat het project vergunningvrij kan worden uitgevoer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58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299</meta:user-defined>
    <meta:user-defined meta:name="DCTERMS.abstract">plaatsen van een overkap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Djept 55, 5509 LD Vel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93</meta:user-defined>
    <meta:user-defined meta:name="OVERHEIDop.GmbID/DC.identifier">gmb-2026-385893</meta:user-defined>
    <meta:user-defined meta:name="OVERHEIDop.versieInformatie"/>
  </office:meta>
</office:document-meta>
</file>